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2a7c370b9f28e391fd53c639faa4f3.png"/>
  <manifest:file-entry manifest:media-type="image/png" manifest:full-path="Pictures/c3ba4a3066bfd36b4146df11214d74d3.png"/>
  <manifest:file-entry manifest:media-type="image/png" manifest:full-path="Pictures/73de29127873921e08a3a42d17153e4e.png"/>
  <manifest:file-entry manifest:media-type="image/png" manifest:full-path="Pictures/139bbed3520b7828f7614e29f290a4fa.png"/>
  <manifest:file-entry manifest:media-type="image/png" manifest:full-path="Pictures/12b06c31c9a2ea1336f799f40f9c0086.png"/>
  <manifest:file-entry manifest:media-type="image/png" manifest:full-path="Pictures/b7128ef31061d226772856ecb1ad7348.png"/>
  <manifest:file-entry manifest:media-type="image/png" manifest:full-path="Pictures/b68076f44f1e0123a783101bc67b86a7.png"/>
  <manifest:file-entry manifest:media-type="image/png" manifest:full-path="Pictures/5214ce418b45e64a6d6b547f3e880730.png"/>
  <manifest:file-entry manifest:media-type="image/png" manifest:full-path="Pictures/cd12e7edb3211758ccdbd4b120d76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oms"/><text:bookmark-start text:name="__RefHeading___регистрация_услуг_по_омс_1"/><text:bookmark-start text:name="регистрация_услуг_по_омс"/>Регистрация услуг по ОМС<text:bookmark-end text:name="__RefHeading___регистрация_услуг_по_омс_1"/><text:bookmark-end text:name="регистрация_услуг_по_омс"/></text:h>
      <text:p text:style-name="Text_20_body">Откройте пациента по ОМС. У него должен быть указан источник оплаты - ОМС в карте, либо добавлен дополнительный источник оплаты по ОМС</text:p>
      <text:p text:style-name="Text_20_body"><draw:frame draw:style-name="media" draw:name="0" text:anchor-type="as-char" draw:z-index="0" svg:width="14.975416666667cm" svg:height="2.1491964057304cm"><draw:image xlink:href="Pictures/f72a7c370b9f28e391fd53c639faa4f3.png" xlink:type="simple" xlink:show="embed" xlink:actuate="onLoad"/></draw:frame></text:p>
      <text:p text:style-name="Text_20_body"><draw:frame draw:style-name="media" draw:name="1" text:anchor-type="as-char" draw:z-index="1" svg:width="14.975416666667cm" svg:height="7.86209375cm"><draw:image xlink:href="Pictures/c3ba4a3066bfd36b4146df11214d74d3.png" xlink:type="simple" xlink:show="embed" xlink:actuate="onLoad"/></draw:frame></text:p>
      <text:p text:style-name="Text_20_body">Направьте пациента на анализ через кнопку календарь</text:p>
      <text:p text:style-name="Text_20_body"><draw:frame draw:style-name="media" draw:name="2" text:anchor-type="as-char" draw:z-index="2" svg:width="14.975416666667cm" svg:height="3.1975160010241cm"><draw:image xlink:href="Pictures/73de29127873921e08a3a42d17153e4e.png" xlink:type="simple" xlink:show="embed" xlink:actuate="onLoad"/></draw:frame></text:p>
      <text:p text:style-name="Text_20_body"><draw:frame draw:style-name="media" draw:name="3" text:anchor-type="as-char" draw:z-index="3" svg:width="14.975416666667cm" svg:height="4.9987919874038cm"><draw:image xlink:href="Pictures/139bbed3520b7828f7614e29f290a4fa.png" xlink:type="simple" xlink:show="embed" xlink:actuate="onLoad"/></draw:frame></text:p>
      <text:p text:style-name="Text_20_body"><draw:frame draw:style-name="media" draw:name="4" text:anchor-type="as-char" draw:z-index="4" svg:width="14.975416666667cm" svg:height="4.7380727005533cm"><draw:image xlink:href="Pictures/12b06c31c9a2ea1336f799f40f9c0086.png" xlink:type="simple" xlink:show="embed" xlink:actuate="onLoad"/></draw:frame></text:p>
      <text:p text:style-name="Text_20_body">Заблокируйте направление</text:p>
      <text:p text:style-name="Text_20_body">После оказания услуги у пациента будет список незарегистрированных услуг. Убедитесь что в поле “Вид оплаты” выбран ОМС и нажмите калькулятор</text:p>
      <text:p text:style-name="Text_20_body"><draw:frame draw:style-name="media" draw:name="5" text:anchor-type="as-char" draw:z-index="5" svg:width="14.975416666667cm" svg:height="2.8421331935976cm"><draw:image xlink:href="Pictures/b7128ef31061d226772856ecb1ad7348.png" xlink:type="simple" xlink:show="embed" xlink:actuate="onLoad"/></draw:frame></text:p>
      <text:p text:style-name="Text_20_body">Будет выставлен счет по ОМС. Заблокируйте его</text:p>
      <text:p text:style-name="Text_20_body"><draw:frame draw:style-name="media" draw:name="6" text:anchor-type="as-char" draw:z-index="6" svg:width="14.975416666667cm" svg:height="3.6068838922764cm"><draw:image xlink:href="Pictures/b68076f44f1e0123a783101bc67b86a7.png" xlink:type="simple" xlink:show="embed" xlink:actuate="onLoad"/></draw:frame></text:p>
      <text:p text:style-name="Text_20_body">После чего в отчете по ОМС будет видна услуга</text:p>
      <text:p text:style-name="Text_20_body"><draw:frame draw:style-name="media" draw:name="7" text:anchor-type="as-char" draw:z-index="7" svg:width="14.816666666667cm" svg:height="5.6255793226381cm"><draw:image xlink:href="Pictures/5214ce418b45e64a6d6b547f3e880730.png" xlink:type="simple" xlink:show="embed" xlink:actuate="onLoad"/></draw:frame></text:p>
      <text:p text:style-name="Text_20_body"><draw:frame draw:style-name="media" draw:name="8" text:anchor-type="as-char" draw:z-index="8" svg:width="14.975416666667cm" svg:height="4.0201048254861cm"><draw:image xlink:href="Pictures/cd12e7edb3211758ccdbd4b120d76239.png" xlink:type="simple" xlink:show="embed" xlink:actuate="onLoad"/></draw:frame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oms</dc:title>
  </office:meta>
</office:document-meta>
</file>