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4a689d69b911c69d42f06a446edf80.png"/>
  <manifest:file-entry manifest:media-type="image/png" manifest:full-path="Pictures/32fe412efd2ddad3ee378b2b860e2f2e.png"/>
  <manifest:file-entry manifest:media-type="image/png" manifest:full-path="Pictures/639def0e3c662811be638976a8369c56.png"/>
  <manifest:file-entry manifest:media-type="image/png" manifest:full-path="Pictures/ebca7dd97b6cc6919abdf1b97d7380b5.png"/>
  <manifest:file-entry manifest:media-type="image/png" manifest:full-path="Pictures/fb0e984f3aaf47268d90b2743a3a29e5.png"/>
  <manifest:file-entry manifest:media-type="image/png" manifest:full-path="Pictures/dfd0c0fc2c5bef9a3c037db788fa1218.png"/>
  <manifest:file-entry manifest:media-type="image/png" manifest:full-path="Pictures/7c187d3807ed905bf9fed40498c40f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g:patients:cardlinkage"/><text:bookmark-start text:name="__RefHeading___имени_13_1"/><text:bookmark-start text:name="имени_13"/>имени 13<text:bookmark-end text:name="__RefHeading___имени_13_1"/><text:bookmark-end text:name="имени_13"/></text:h>
      <text:h text:style-name="Heading_20_1" text:outline-level="1"><text:bookmark-start text:name="__RefHeading___объединение_карт_пациентов_2"/><text:bookmark-start text:name="объединение_карт_пациентов"/>Объединение карт пациентов<text:bookmark-end text:name="__RefHeading___объединение_карт_пациентов_2"/><text:bookmark-end text:name="объединение_карт_пациентов"/></text:h>
      <text:p text:style-name="Text_20_body">Иногда, при работе клиники случается так, что на одного пациента могут завести несколько карт. Чтобы устранить данную ошибку можно применить механизм объединения карт. Данный механизм позволяет перенести записи из одной карты во вторую и удалить вторую карту в автоматическом режиме.</text:p>
      <text:p text:style-name="Text_20_body">Если подобные пациенты обнаружены, то можно провести несложные манипуляции, для объединения карт. Объединить карты может любой сотрудник регистратуры с разрешением на изменение ФИО пациента.</text:p>
      <text:h text:style-name="Heading_20_2" text:outline-level="2"><text:bookmark-start text:name="__RefHeading___алгоритм_работы_3"/><text:bookmark-start text:name="алгоритм_работы"/>Алгоритм работы<text:bookmark-end text:name="__RefHeading___алгоритм_работы_3"/><text:bookmark-end text:name="алгоритм_работы"/></text:h>
      <text:p text:style-name="Text_20_body">Найдите карту пациента, КУДА хотите перенести данные</text:p>
      <text:p text:style-name="Text_20_body">И запомните как выглядят данные пациента</text:p>
      <text:p text:style-name="Text_20_body"><draw:frame draw:style-name="media" draw:name="0" text:anchor-type="as-char" draw:z-index="0" svg:width="14.975416666667cm" svg:height="1.1282848173516cm"><draw:image xlink:href="Pictures/c14a689d69b911c69d42f06a446edf80.png" xlink:type="simple" xlink:show="embed" xlink:actuate="onLoad"/></draw:frame></text:p>
      <text:p text:style-name="Text_20_body">Далее найдите карту, ИЗ которой хотите перенести данные</text:p>
      <text:p text:style-name="Text_20_body"><draw:frame draw:style-name="media" draw:name="1" text:anchor-type="as-char" draw:z-index="1" svg:width="14.975416666667cm" svg:height="4.9586006405519cm"><draw:image xlink:href="Pictures/32fe412efd2ddad3ee378b2b860e2f2e.png" xlink:type="simple" xlink:show="embed" xlink:actuate="onLoad"/></draw:frame></text:p>
      <text:p text:style-name="Text_20_body">Вот так выглядят данные пациента</text:p>
      <text:p text:style-name="Text_20_body"><draw:frame draw:style-name="media" draw:name="2" text:anchor-type="as-char" draw:z-index="2" svg:width="13.308541666667cm" svg:height="1.031875cm"><draw:image xlink:href="Pictures/639def0e3c662811be638976a8369c56.png" xlink:type="simple" xlink:show="embed" xlink:actuate="onLoad"/></draw:frame></text:p>
      <text:p text:style-name="Text_20_body">Очевидно, что данные не совпадают, так как система  учитывает регистр букв.</text:p>
      <text:p text:style-name="Text_20_body">Теперь нужно кликнуть по ФИО пациента в верхней части экрана, для открытия окна смены ФИО.</text:p>
      <text:p text:style-name="Text_20_body">Вы увидите следующее окно:</text:p>
      <text:p text:style-name="Text_20_body"><draw:frame draw:style-name="media" draw:name="3" text:anchor-type="as-char" draw:z-index="3" svg:width="14.975416666667cm" svg:height="4.1028538812785cm"><draw:image xlink:href="Pictures/ebca7dd97b6cc6919abdf1b97d7380b5.png" xlink:type="simple" xlink:show="embed" xlink:actuate="onLoad"/></draw:frame></text:p>
      <text:p text:style-name="Text_20_body">Скорректируйте в нем данные в соответствии с данными правильной карты и нажмите кнопку “Сохранить”</text:p>
      <text:p text:style-name="Text_20_body"><draw:frame draw:style-name="media" draw:name="4" text:anchor-type="as-char" draw:z-index="4" svg:width="14.975416666667cm" svg:height="4.0211766975309cm"><draw:image xlink:href="Pictures/fb0e984f3aaf47268d90b2743a3a29e5.png" xlink:type="simple" xlink:show="embed" xlink:actuate="onLoad"/></draw:frame></text:p>
      <text:p text:style-name="Text_20_body">Если все данные совпадут, система выведет уведомление</text:p>
      <text:p text:style-name="Text_20_body"><draw:frame draw:style-name="media" draw:name="5" text:anchor-type="as-char" draw:z-index="5" svg:width="14.975416666667cm" svg:height="5.2732767548907cm"><draw:image xlink:href="Pictures/dfd0c0fc2c5bef9a3c037db788fa1218.png" xlink:type="simple" xlink:show="embed" xlink:actuate="onLoad"/></draw:frame></text:p>
      <text:p text:style-name="Text_20_body">В данном уведомлении система сообщает, что одинаковые ФИО обнаружены и предлагает перенести данные из карты 6280/16 в карту 2465/16.</text:p>
      <text:p text:style-name="Text_20_body">Для слияния карт нажмите кнопку “Объединить карты”</text:p>
      <text:p text:style-name="Text_20_body"><draw:frame draw:style-name="media" draw:name="6" text:anchor-type="as-char" draw:z-index="6" svg:width="14.975416666667cm" svg:height="5.4253795238095cm"><draw:image xlink:href="Pictures/7c187d3807ed905bf9fed40498c40f54.png" xlink:type="simple" xlink:show="embed" xlink:actuate="onLoad"/></draw:frame></text:p>
      <text:h text:style-name="Heading_20_1" text:outline-level="1"><text:bookmark-start text:name="__RefHeading___NoTitle_4"/><text:bookmark-start text:name="section"/><text:bookmark-end text:name="__RefHeading___NoTitle_4"/><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eg:patients:cardlinkage</dc:title>
  </office:meta>
</office:document-meta>
</file>