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c0103e8ea9a16eaead085cad63a794.png"/>
  <manifest:file-entry manifest:media-type="image/png" manifest:full-path="Pictures/a1e0229edcbcce6568fa7849069c310d.png"/>
  <manifest:file-entry manifest:media-type="image/png" manifest:full-path="Pictures/673291d5ae8a9c47781221bec11a19b7.png"/>
  <manifest:file-entry manifest:media-type="image/png" manifest:full-path="Pictures/03ce4239d7234df2277ad973efb9d0e7.png"/>
  <manifest:file-entry manifest:media-type="image/png" manifest:full-path="Pictures/223798df6ac5f181b7866e389b202fe0.png"/>
  <manifest:file-entry manifest:media-type="image/png" manifest:full-path="Pictures/b7f76ea790ccaa8e708ab950669e830d.png"/>
  <manifest:file-entry manifest:media-type="image/png" manifest:full-path="Pictures/609997d6682be38d162686e291804bc3.png"/>
  <manifest:file-entry manifest:media-type="image/png" manifest:full-path="Pictures/d5d3dd29913dfc6748d92fe0160139c4.png"/>
  <manifest:file-entry manifest:media-type="image/png" manifest:full-path="Pictures/c11855b905ed48a3a194ea76448d64ea.png"/>
  <manifest:file-entry manifest:media-type="image/png" manifest:full-path="Pictures/db6adb47df93d6ea4588b5900603494f.png"/>
  <manifest:file-entry manifest:media-type="image/png" manifest:full-path="Pictures/998bccacafb4135b1e4e142e2b6de968.png"/>
  <manifest:file-entry manifest:media-type="image/png" manifest:full-path="Pictures/75866377da2615dda005bf345043449c.png"/>
  <manifest:file-entry manifest:media-type="image/png" manifest:full-path="Pictures/5806c6dc7d8b903ff66952f6a01698e7.png"/>
  <manifest:file-entry manifest:media-type="image/png" manifest:full-path="Pictures/53a61b30010a89a31a28c0087f3c0e3c.png"/>
  <manifest:file-entry manifest:media-type="image/png" manifest:full-path="Pictures/01924053554cc394a86488363e1c8ace.png"/>
  <manifest:file-entry manifest:media-type="image/png" manifest:full-path="Pictures/2be0a68e356d5bb942025ed18806d3be.png"/>
  <manifest:file-entry manifest:media-type="image/png" manifest:full-path="Pictures/e41257cd190705c6cbf3e83d296c8905.png"/>
  <manifest:file-entry manifest:media-type="image/png" manifest:full-path="Pictures/23d33a9f05e300f974899da366c0af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:profosmotr:302n"/><text:bookmark-start text:name="__RefHeading___работа_в_системе_по_проф._осмотрам_по_приказу_302н_1"/><text:bookmark-start text:name="работа_в_системе_по_проф._осмотрам_по_приказу_302н"/>Работа в системе по проф. осмотрам по приказу 302н<text:bookmark-end text:name="__RefHeading___работа_в_системе_по_проф._осмотрам_по_приказу_302н_1"/><text:bookmark-end text:name="работа_в_системе_по_проф._осмотрам_по_приказу_302н"/></text:h>
      <text:p text:style-name="Text_20_body">Для работы по приказу и оформлению профосмотра требуется создать запись профосмотра.</text:p>
      <text:p text:style-name="Text_20_body">Для этого:</text:p>
      <text:list text:style-name="List_20_1" text:continue-numbering="false">
        <text:list-item>
          <text:p text:style-name="List_20_1_Content_First">Найдите пациента в базе и откройте его карту</text:p>
        </text:list-item>
        <text:list-item>
          <text:p text:style-name="List_20_1_Content">Нажмите на кнопку “Оформить профосмотр”
<draw:frame draw:style-name="media" draw:name="0" text:anchor-type="as-char" draw:z-index="0" svg:width="13.705416666667cm" svg:height="7.1348786764706cm"><draw:image xlink:href="Pictures/11c0103e8ea9a16eaead085cad63a794.png" xlink:type="simple" xlink:show="embed" xlink:actuate="onLoad"/></draw:frame>
</text:p>
        </text:list-item>
        <text:list-item>
          <text:p text:style-name="List_20_1_Content">Будет создана запись “Проф. осмотр”
<draw:frame draw:style-name="media" draw:name="1" text:anchor-type="as-char" draw:z-index="1" svg:width="13.705416666667cm" svg:height="3.5914796686747cm"><draw:image xlink:href="Pictures/a1e0229edcbcce6568fa7849069c310d.png" xlink:type="simple" xlink:show="embed" xlink:actuate="onLoad"/></draw:frame>
</text:p>
        </text:list-item>
        <text:list-item>
          <text:p text:style-name="List_20_1_Content">Зайдите в редактирование записи с помощью кнопки редактирования
<draw:frame draw:style-name="media" draw:name="2" text:anchor-type="as-char" draw:z-index="2" svg:width="13.705416666667cm" svg:height="3.5914796686747cm"><draw:image xlink:href="Pictures/673291d5ae8a9c47781221bec11a19b7.png" xlink:type="simple" xlink:show="embed" xlink:actuate="onLoad"/></draw:frame>
</text:p>
        </text:list-item>
        <text:list-item>
          <text:p text:style-name="List_20_1_Content">Будет отображена форма редактирования проф.осмотра.
<draw:frame draw:style-name="media" draw:name="3" text:anchor-type="as-char" draw:z-index="3" svg:width="13.705416666667cm" svg:height="3.4065486512524cm"><draw:image xlink:href="Pictures/03ce4239d7234df2277ad973efb9d0e7.png" xlink:type="simple" xlink:show="embed" xlink:actuate="onLoad"/></draw:frame>
</text:p>
        </text:list-item>
        <text:list-item>
          <text:p text:style-name="List_20_1_Content">Добавьте необходимые факторы вредности </text:p>
          <text:list text:style-name="List_20_1">
            <text:list-item>
              <text:p text:style-name="List_20_1_Content">В выпадающем списке факторов будет перечислены все факторы из приказа.
<draw:frame draw:style-name="media" draw:name="4" text:anchor-type="as-char" draw:z-index="4" svg:width="12.435416666667cm" svg:height="5.3784530720851cm"><draw:image xlink:href="Pictures/223798df6ac5f181b7866e389b202fe0.png" xlink:type="simple" xlink:show="embed" xlink:actuate="onLoad"/></draw:frame>
</text:p>
            </text:list-item>
            <text:list-item>
              <text:p text:style-name="List_20_1_Content">Для добавления вредного фактора в запись - выберите необходимый пункт.
<draw:frame draw:style-name="media" draw:name="5" text:anchor-type="as-char" draw:z-index="5" svg:width="12.435416666667cm" svg:height="5.0027538314176cm"><draw:image xlink:href="Pictures/b7f76ea790ccaa8e708ab950669e830d.png" xlink:type="simple" xlink:show="embed" xlink:actuate="onLoad"/></draw:frame>
</text:p>
            </text:list-item>
            <text:list-item>
              <text:p text:style-name="List_20_1_Content">Данный фактор будет добавлен в список
<draw:frame draw:style-name="media" draw:name="6" text:anchor-type="as-char" draw:z-index="6" svg:width="12.435416666667cm" svg:height="3.6426978114478cm"><draw:image xlink:href="Pictures/609997d6682be38d162686e291804bc3.png" xlink:type="simple" xlink:show="embed" xlink:actuate="onLoad"/></draw:frame>
</text:p>
            </text:list-item>
            <text:list-item>
              <text:p text:style-name="List_20_1_Content">Для удаления фактора нажмите на “красный крестик”.</text:p>
            </text:list-item>
            <text:list-item>
              <text:p text:style-name="List_20_1_Content">Если Фактор не может быть добавлен, так как является категорией - будет выведено следующее уведомление
<draw:frame draw:style-name="media" draw:name="7" text:anchor-type="as-char" draw:z-index="7" svg:width="11.773958333333cm" svg:height="4.28625cm"><draw:image xlink:href="Pictures/d5d3dd29913dfc6748d92fe0160139c4.png" xlink:type="simple" xlink:show="embed" xlink:actuate="onLoad"/></draw:frame>
</text:p>
            </text:list-item>
          </text:list>
        </text:list-item>
        <text:list-item>
          <text:p text:style-name="List_20_1_Content">Добавьте требуемые профессии</text:p>
          <text:list text:style-name="List_20_1">
            <text:list-item>
              <text:p text:style-name="List_20_1_Content">В выпадающем списке будут перечислены все профессии из приказа
<draw:frame draw:style-name="media" draw:name="8" text:anchor-type="as-char" draw:z-index="8" svg:width="12.435416666667cm" svg:height="7.1516988555079cm"><draw:image xlink:href="Pictures/c11855b905ed48a3a194ea76448d64ea.png" xlink:type="simple" xlink:show="embed" xlink:actuate="onLoad"/></draw:frame>
</text:p>
            </text:list-item>
            <text:list-item>
              <text:p text:style-name="List_20_1_Content">Для добавления профессии выберите в списке нужный пункт
<draw:frame draw:style-name="media" draw:name="9" text:anchor-type="as-char" draw:z-index="9" svg:width="12.435416666667cm" svg:height="5.8644294507576cm"><draw:image xlink:href="Pictures/db6adb47df93d6ea4588b5900603494f.png" xlink:type="simple" xlink:show="embed" xlink:actuate="onLoad"/></draw:frame>
</text:p>
            </text:list-item>
            <text:list-item>
              <text:p text:style-name="List_20_1_Content">Выбранная профессия будет добавлена в список
<draw:frame draw:style-name="media" draw:name="10" text:anchor-type="as-char" draw:z-index="10" svg:width="12.435416666667cm" svg:height="4.0789610546686cm"><draw:image xlink:href="Pictures/998bccacafb4135b1e4e142e2b6de968.png" xlink:type="simple" xlink:show="embed" xlink:actuate="onLoad"/></draw:frame>
</text:p>
            </text:list-item>
            <text:list-item>
              <text:p text:style-name="List_20_1_Content">Для удаления профессии нажмите на “красный крестик”.</text:p>
            </text:list-item>
          </text:list>
        </text:list-item>
        <text:list-item>
          <text:p text:style-name="List_20_1_Content">Когда все необходимые факторы и профессии будут добавлены - нажмите кнопку “Сохранить”
<draw:frame draw:style-name="media" draw:name="11" text:anchor-type="as-char" draw:z-index="11" svg:width="13.705416666667cm" svg:height="4.4955358006773cm"><draw:image xlink:href="Pictures/75866377da2615dda005bf345043449c.png" xlink:type="simple" xlink:show="embed" xlink:actuate="onLoad"/></draw:frame></text:p>
        </text:list-item>
        <text:list-item>
          <text:p text:style-name="List_20_1_Content">После сохранения будет отображена запись.
<draw:frame draw:style-name="media" draw:name="12" text:anchor-type="as-char" draw:z-index="12" svg:width="13.705416666667cm" svg:height="4.076798081714cm"><draw:image xlink:href="Pictures/5806c6dc7d8b903ff66952f6a01698e7.png" xlink:type="simple" xlink:show="embed" xlink:actuate="onLoad"/></draw:frame>
</text:p>
        </text:list-item>
        <text:list-item>
          <text:p text:style-name="List_20_1_Content">Для подтверждения списка нажмите на кнопку “Блокировать запись”
<draw:frame draw:style-name="media" draw:name="13" text:anchor-type="as-char" draw:z-index="13" svg:width="13.705416666667cm" svg:height="4.076798081714cm"><draw:image xlink:href="Pictures/53a61b30010a89a31a28c0087f3c0e3c.png" xlink:type="simple" xlink:show="embed" xlink:actuate="onLoad"/></draw:frame>
</text:p>
        </text:list-item>
        <text:list-item>
          <text:p text:style-name="List_20_1_Content">После блокировки система автоматически составит список всех необходимых исследований и консультаций
<draw:frame draw:style-name="media" draw:name="14" text:anchor-type="as-char" draw:z-index="14" svg:width="13.705416666667cm" svg:height="9.9675757575758cm"><draw:image xlink:href="Pictures/01924053554cc394a86488363e1c8ace.png" xlink:type="simple" xlink:show="embed" xlink:actuate="onLoad"/></draw:frame>
</text:p>
        </text:list-item>
        <text:list-item>
          <text:p text:style-name="List_20_1_Content">После формирования, напечатайте пациенту “Маршрутный лист”
<draw:frame draw:style-name="media" draw:name="15" text:anchor-type="as-char" draw:z-index="15" svg:width="13.705416666667cm" svg:height="9.9675757575758cm"><draw:image xlink:href="Pictures/2be0a68e356d5bb942025ed18806d3be.png" xlink:type="simple" xlink:show="embed" xlink:actuate="onLoad"/></draw:frame>
</text:p>
        </text:list-item>
        <text:list-item>
          <text:p text:style-name="List_20_1_Content">В маршрутном листе будут указаны все исследования которые требуется пройти и на отдельном листе - список исследований, которые пациент должен пройти в других
<draw:frame draw:style-name="media" draw:name="16" text:anchor-type="as-char" draw:z-index="16" svg:width="13.705416666667cm" svg:height="7.7856540383576cm"><draw:image xlink:href="Pictures/e41257cd190705c6cbf3e83d296c8905.png" xlink:type="simple" xlink:show="embed" xlink:actuate="onLoad"/></draw:frame>
</text:p>
        </text:list-item>
        <text:list-item>
          <text:p text:style-name="List_20_1_Content">Распечатайте согласия на исследования
<draw:frame draw:style-name="media" draw:name="17" text:anchor-type="as-char" draw:z-index="17" svg:width="13.387916666667cm" svg:height="12.806981426693cm"><draw:image xlink:href="Pictures/23d33a9f05e300f974899da366c0af56.png" xlink:type="simple" xlink:show="embed" xlink:actuate="onLoad"/></draw:frame>
</text:p>
        </text:list-item>
        <text:list-item>
          <text:p text:style-name="List_20_1_Content">Если согласия не требуются - будет выведен чистый лист.</text:p>
        </text:list-item>
        <text:list-item>
          <text:p text:style-name="List_20_1_Content">Автоматически будет создан Платеж на список всех услуг.</text:p>
        </text:list-item>
        <text:list-item>
          <text:p text:style-name="List_20_1_Content">Возьмите оплату с пациента и заблокируйте платеж</text:p>
        </text:list-item>
        <text:list-item>
          <text:p text:style-name="List_20_1_Content_Last">Дальнейшие функционирование аналогично системе работы по программа или курсовому амбулаторному лечению
</text:p>
    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:profosmotr:302n</dc:title>
  </office:meta>
</office:document-meta>
</file>