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4ab5fa5505859c85c1f70643001cda.png"/>
  <manifest:file-entry manifest:media-type="image/png" manifest:full-path="Pictures/19c927df71f14da7a0a51235fe880bdb.png"/>
  <manifest:file-entry manifest:media-type="image/png" manifest:full-path="Pictures/ed0ee782c7e175932ca17f51dfa3248a.png"/>
  <manifest:file-entry manifest:media-type="image/png" manifest:full-path="Pictures/cd2a242fab91ea4576a2475329e12d54.png"/>
  <manifest:file-entry manifest:media-type="image/png" manifest:full-path="Pictures/213450763d3c5038f4dbf32af56ee2db.png"/>
  <manifest:file-entry manifest:media-type="image/png" manifest:full-path="Pictures/7f7bebfbc1b5a112b932c412d9ba1427.png"/>
  <manifest:file-entry manifest:media-type="image/png" manifest:full-path="Pictures/b1d9ed7e09046b35d57de31a4a8e3c0f.png"/>
  <manifest:file-entry manifest:media-type="image/png" manifest:full-path="Pictures/e9860e32b6c9bb704352264d42d46a53.png"/>
  <manifest:file-entry manifest:media-type="image/png" manifest:full-path="Pictures/79f2b25a7dbbf0b0589c24baedf934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:schedule:multiple_reserve"/><text:bookmark-start text:name="__RefHeading___добавление_нескольких_резервов_или_отметок_нет_приема_1"/><text:bookmark-start text:name="добавление_нескольких_резервов_или_отметок_нет_приема"/>Добавление нескольких резервов или отметок "нет приема"<text:bookmark-end text:name="__RefHeading___добавление_нескольких_резервов_или_отметок_нет_приема_1"/><text:bookmark-end text:name="добавление_нескольких_резервов_или_отметок_нет_приема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Для добавления нескольких ячеек резерва или отметок «нет приема» в системе должен быть включен флаг «Включить механизм создания множественного резерва или метки «Нет приема»». Если функционал недоступен, попросите своего системного администратора установить флаг в настройках системы</text:p></table:table-cell></table:table-row></table:table></draw:text-box></draw:frame></text:p>
      <text:h text:style-name="Heading_20_1" text:outline-level="1"><text:bookmark-start text:name="__RefHeading___массовая_установка_резерва_2"/><text:bookmark-start text:name="массовая_установка_резерва"/>Массовая установка резерва:<text:bookmark-end text:name="__RefHeading___массовая_установка_резерва_2"/><text:bookmark-end text:name="массовая_установка_резерва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Инструкция написана для кнопки «Резерв». По кнопке «Нет приема» алгоритм действий аналогичен</text:p></table:table-cell></table:table-row></table:table></draw:text-box></draw:frame></text:p>
      <text:p text:style-name="Text_20_body">Нажмите на кнопку «Резерв» или «Нет приема» в расписании
<draw:frame draw:style-name="mediacenter" draw:name="0" text:anchor-type="paragraph" draw:z-index="0" svg:width="15.875cm" svg:height="7.6622746185853cm"><draw:image xlink:href="Pictures/434ab5fa5505859c85c1f70643001cda.png" xlink:type="simple" xlink:show="embed" xlink:actuate="onLoad"/></draw:frame></text:p>
      <text:p text:style-name="Text_20_body">Механизм резервирования будет включен. Появится надпись «Резерв времени»
Ниже будет строка с напоминанием и кнопкой выполнения. Справа от времени в ячейках появится поле для установки галочки
<draw:frame draw:style-name="mediacenter" draw:name="1" text:anchor-type="paragraph" draw:z-index="1" svg:width="15.875cm" svg:height="7.6622746185853cm"><draw:image xlink:href="Pictures/19c927df71f14da7a0a51235fe880bdb.png" xlink:type="simple" xlink:show="embed" xlink:actuate="onLoad"/></draw:frame></text:p>
      <text:p text:style-name="Text_20_body">Установите галочки напротив нужных ячеек и нажмите кнопку «Применить множественный резерв»
<draw:frame draw:style-name="mediacenter" draw:name="2" text:anchor-type="paragraph" draw:z-index="2" svg:width="15.875cm" svg:height="7.6622746185853cm"><draw:image xlink:href="Pictures/ed0ee782c7e175932ca17f51dfa3248a.png" xlink:type="simple" xlink:show="embed" xlink:actuate="onLoad"/></draw:frame></text:p>
      <text:p text:style-name="Text_20_body">Появится окно с отображением процесса обработки. В конце будет добавлена строка «Обработка завершена». Через секунду после окончания обработки, страница будет перезагружена
<draw:frame draw:style-name="mediacenter" draw:name="3" text:anchor-type="paragraph" draw:z-index="3" svg:width="15.875cm" svg:height="7.9815360610264cm"><draw:image xlink:href="Pictures/cd2a242fab91ea4576a2475329e12d54.png" xlink:type="simple" xlink:show="embed" xlink:actuate="onLoad"/></draw:frame></text:p>
      <text:p text:style-name="Text_20_body">После перезагрузки, резервы будут установлены
<draw:frame draw:style-name="mediacenter" draw:name="4" text:anchor-type="paragraph" draw:z-index="4" svg:width="15.875cm" svg:height="7.9815360610264cm"><draw:image xlink:href="Pictures/213450763d3c5038f4dbf32af56ee2db.png" xlink:type="simple" xlink:show="embed" xlink:actuate="onLoad"/></draw:frame></text:p>
      <text:h text:style-name="Heading_20_1" text:outline-level="1"><text:bookmark-start text:name="__RefHeading___массовое_удаление_резерва_3"/><text:bookmark-start text:name="массовое_удаление_резерва"/>Массовое удаление резерва<text:bookmark-end text:name="__RefHeading___массовое_удаление_резерва_3"/><text:bookmark-end text:name="массовое_удаление_резерва"/></text:h>
      <text:p text:style-name="Text_20_body">В режиме массового удаления, справа от слова «резерв» или «нет приема» в ячейке расписания появляется поле для установки галочки
<draw:frame draw:style-name="mediacenter" draw:name="5" text:anchor-type="paragraph" draw:z-index="5" svg:width="15.875cm" svg:height="7.9815360610264cm"><draw:image xlink:href="Pictures/7f7bebfbc1b5a112b932c412d9ba1427.png" xlink:type="simple" xlink:show="embed" xlink:actuate="onLoad"/></draw:frame></text:p>
      <text:p text:style-name="Text_20_body">Для удаления сразу нескольких резервов, установите нужные галочки. Появится кнопка «Отменить несколько ячеек». Нажмите на нее для отмены выбранных ячеек резерва
<draw:frame draw:style-name="mediacenter" draw:name="6" text:anchor-type="paragraph" draw:z-index="6" svg:width="15.875cm" svg:height="7.9815360610264cm"><draw:image xlink:href="Pictures/b1d9ed7e09046b35d57de31a4a8e3c0f.png" xlink:type="simple" xlink:show="embed" xlink:actuate="onLoad"/></draw:frame>
После нажатия появится окно с отображением процесса обработки. В конце будет добавлена строка «Обработка завершена». Через секунду после окончания обработки, страница будет перезагружена
<draw:frame draw:style-name="mediacenter" draw:name="7" text:anchor-type="paragraph" draw:z-index="7" svg:width="15.875cm" svg:height="7.9815360610264cm"><draw:image xlink:href="Pictures/e9860e32b6c9bb704352264d42d46a53.png" xlink:type="simple" xlink:show="embed" xlink:actuate="onLoad"/></draw:frame>
После перезагрузки, резервы будут удалены
<draw:frame draw:style-name="mediacenter" draw:name="8" text:anchor-type="paragraph" draw:z-index="8" svg:width="15.875cm" svg:height="7.9815360610264cm"><draw:image xlink:href="Pictures/79f2b25a7dbbf0b0589c24baedf934d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:schedule:multiple_reserve</dc:title>
  </office:meta>
</office:document-meta>
</file>