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0712844a3205c9eabeee82e01affbb.png"/>
  <manifest:file-entry manifest:media-type="image/png" manifest:full-path="Pictures/16235df5cb8b129bd9f01f235ae38c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schedule:split_reserve"/><text:bookmark-start text:name="__RefHeading___режим_разбиения_резерва_на_каждую_ячейку_1"/><text:bookmark-start text:name="режим_разбиения_резерва_на_каждую_ячейку"/>Режим разбиения резерва на каждую ячейку<text:bookmark-end text:name="__RefHeading___режим_разбиения_резерва_на_каждую_ячейку_1"/><text:bookmark-end text:name="режим_разбиения_резерва_на_каждую_ячейку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Для разбиения ячеек резерва или отметок «нет приема» на каждую ячейку в системе должен быть включен флаг «Включить механизм разбиения резерва или метки «Нет приема» на несколько ячеек при перетягивании». Если функционал недоступен, попросите своего системного администратора установить флаг в настройках системы</text:p></table:table-cell></table:table-row></table:table></draw:text-box></draw:frame></text:p>
      <text:p text:style-name="Text_20_body">В данном режиме, при выборе перетягиванием нескольких ячеек в режиме резерва, система автоматически установит резерв в каждую ячейку отдельно, а не в виде единого резерва на весь указанный промежуток.</text:p>
      <text:p text:style-name="Text_20_body">Без включенной настройки:
<draw:frame draw:style-name="mediacenter" draw:name="0" text:anchor-type="paragraph" draw:z-index="0" svg:width="15.875cm" svg:height="7.9815360610264cm"><draw:image xlink:href="Pictures/180712844a3205c9eabeee82e01affbb.png" xlink:type="simple" xlink:show="embed" xlink:actuate="onLoad"/></draw:frame></text:p>
      <text:p text:style-name="Text_20_body">С включенной настройкой
<draw:frame draw:style-name="mediacenter" draw:name="1" text:anchor-type="paragraph" draw:z-index="1" svg:width="15.875cm" svg:height="7.9815360610264cm"><draw:image xlink:href="Pictures/16235df5cb8b129bd9f01f235ae38c4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schedule:split_reserve</dc:title>
  </office:meta>
</office:document-meta>
</file>