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d4256ad3fe6158acc3eca94b626b3a.png"/>
  <manifest:file-entry manifest:media-type="image/png" manifest:full-path="Pictures/ff0813953d8e4d6dff04f586bc350df4.png"/>
  <manifest:file-entry manifest:media-type="image/png" manifest:full-path="Pictures/a8a23e52c8fa824df7f8203a7ceb19af.png"/>
  <manifest:file-entry manifest:media-type="image/png" manifest:full-path="Pictures/909c8585260204ae3e8b28fbcc1120ba.png"/>
  <manifest:file-entry manifest:media-type="image/png" manifest:full-path="Pictures/4cfe1f4a78ce173cb5f631526a7e3686.png"/>
  <manifest:file-entry manifest:media-type="image/png" manifest:full-path="Pictures/e49f4405fdf14a0a15019a9987cdef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schedule:waiting_list"/><text:bookmark-start text:name="__RefHeading___лист_ожидания_1"/><text:bookmark-start text:name="лист_ожидания"/>Лист ожидания<text:bookmark-end text:name="__RefHeading___лист_ожидания_1"/><text:bookmark-end text:name="лист_ожидания"/></text:h>
      <text:p text:style-name="Text_20_body">Данный механизм позволяет поставить пациента в ожидание приема. Обычно используется для пациентов, которым не нашлось места в записи на ближайшее время</text:p>
      <text:h text:style-name="Heading_20_2" text:outline-level="2"><text:bookmark-start text:name="__RefHeading___постановка_пациента_в_очередь_2"/><text:bookmark-start text:name="постановка_пациента_в_очередь"/>Постановка пациента в очередь<text:bookmark-end text:name="__RefHeading___постановка_пациента_в_очередь_2"/><text:bookmark-end text:name="постановка_пациента_в_очередь"/></text:h>
      <text:p text:style-name="Text_20_body">Чтобы поставить пациента в очередь, откройте его амбулаторную карту и нажмите кнопку «В лист ожидания»</text:p>
      <text:p text:style-name="Text_20_body"><draw:frame draw:style-name="mediacenter" draw:name="0" text:anchor-type="paragraph" draw:z-index="0" svg:width="35.56cm" style:rel-width="100%" svg:height="22.06625cm" style:rel-height="scale"><draw:image xlink:href="Pictures/9ed4256ad3fe6158acc3eca94b626b3a.png" xlink:type="simple" xlink:show="embed" xlink:actuate="onLoad"/></draw:frame></text:p>
      <text:p text:style-name="Text_20_body">Система добавит запись. Откройте ее на редактирование</text:p>
      <text:p text:style-name="Text_20_body"><draw:frame draw:style-name="mediacenter" draw:name="1" text:anchor-type="paragraph" draw:z-index="1" svg:width="35.956875cm" style:rel-width="100%" svg:height="6.2970833333333cm" style:rel-height="scale"><draw:image xlink:href="Pictures/ff0813953d8e4d6dff04f586bc350df4.png" xlink:type="simple" xlink:show="embed" xlink:actuate="onLoad"/></draw:frame></text:p>
      <text:p text:style-name="Text_20_body">Установите врача и предпочтительное время записи</text:p>
      <text:p text:style-name="Text_20_body"><draw:frame draw:style-name="mediacenter" draw:name="2" text:anchor-type="paragraph" draw:z-index="2" svg:width="23.230416666667cm" style:rel-width="100%" svg:height="11.218333333333cm" style:rel-height="scale"><draw:image xlink:href="Pictures/a8a23e52c8fa824df7f8203a7ceb19af.png" xlink:type="simple" xlink:show="embed" xlink:actuate="onLoad"/></draw:frame></text:p>
      <text:p text:style-name="Text_20_body">Сохраните изменения</text:p>
      <text:p text:style-name="Text_20_body"><draw:frame draw:style-name="mediacenter" draw:name="3" text:anchor-type="paragraph" draw:z-index="3" svg:width="22.648333333333cm" style:rel-width="100%" svg:height="6.270625cm" style:rel-height="scale"><draw:image xlink:href="Pictures/909c8585260204ae3e8b28fbcc1120ba.png" xlink:type="simple" xlink:show="embed" xlink:actuate="onLoad"/></draw:frame></text:p>
      <text:p text:style-name="Text_20_body">Заблокируйте запись</text:p>
      <text:p text:style-name="Text_20_body"><draw:frame draw:style-name="mediacenter" draw:name="4" text:anchor-type="paragraph" draw:z-index="4" svg:width="35.586458333333cm" style:rel-width="100%" svg:height="7.5670833333333cm" style:rel-height="scale"><draw:image xlink:href="Pictures/4cfe1f4a78ce173cb5f631526a7e3686.png" xlink:type="simple" xlink:show="embed" xlink:actuate="onLoad"/></draw:frame></text:p>
      <text:p text:style-name="Text_20_body">Готово. Пациент поставлен в очередь</text:p>
      <text:h text:style-name="Heading_20_2" text:outline-level="2"><text:bookmark-start text:name="__RefHeading___просмотр_листа_ожидания_3"/><text:bookmark-start text:name="просмотр_листа_ожидания"/>Просмотр листа ожидания<text:bookmark-end text:name="__RefHeading___просмотр_листа_ожидания_3"/><text:bookmark-end text:name="просмотр_листа_ожидания"/></text:h>
      <text:p text:style-name="Text_20_body">Перейдите в раздел «Отчеты»→«Лист ожидания»</text:p>
      <text:p text:style-name="Text_20_body">Вы увидите список пациентов в листе ожидания</text:p>
      <text:p text:style-name="Text_20_body"><draw:frame draw:style-name="mediacenter" draw:name="5" text:anchor-type="paragraph" draw:z-index="5" svg:width="36.644791666667cm" style:rel-width="100%" svg:height="10.16cm" style:rel-height="scale"><draw:image xlink:href="Pictures/e49f4405fdf14a0a15019a9987cdef1a.png" xlink:type="simple" xlink:show="embed" xlink:actuate="onLoad"/></draw:frame>Функциональные кнопки:</text:p>
      <text:list text:style-name="List_20_1" text:continue-numbering="false">
        <text:list-item>
          <text:p text:style-name="List_20_1_Content_First">Перейти в карту пациента - Откроет карту пациента</text:p>
        </text:list-item>
        <text:list-item>
          <text:p text:style-name="List_20_1_Content">Записать по специальности - Откроет расписание с фильтром по специальности врача из листа ожидания</text:p>
        </text:list-item>
        <text:list-item>
          <text:p text:style-name="List_20_1_Content">Записать по врачу - Откроет расписание с фильтром по врачу из листа ожидания</text:p>
        </text:list-item>
        <text:list-item>
          <text:p text:style-name="List_20_1_Content_Last">Удалить из очереди - Уберет пациента из листа ожидания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schedule:waiting_list</dc:title>
  </office:meta>
</office:document-meta>
</file>