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3f3566f4f244fa76aa18c943bc794b.png"/>
  <manifest:file-entry manifest:media-type="image/png" manifest:full-path="Pictures/c8063079a1c7fe7e2007612a6f60eb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:tax_certificate_2024:correction"/><text:bookmark-start text:name="__RefHeading___создание_корректирующей_справки_1"/><text:bookmark-start text:name="создание_корректирующей_справки"/>Создание корректирующей справки<text:bookmark-end text:name="__RefHeading___создание_корректирующей_справки_1"/><text:bookmark-end text:name="создание_корректирующей_справки"/></text:h>
      <text:p text:style-name="Text_20_body">Для формирования корректирующей справки откройте необходимого пациента через поиск по ФИО или по номеру карты.</text:p>
      <text:p text:style-name="Text_20_body">В самом низу просмотра АК, вы увидите кнопку «Справки». Нажмите на нее</text:p>
      <text:p text:style-name="Text_20_body"><draw:frame draw:style-name="media" draw:name="0" text:anchor-type="as-char" draw:z-index="0" svg:width="24.050625cm" style:rel-width="100%" svg:height="1.6933333333333cm" style:rel-height="scale"><draw:image xlink:href="Pictures/633f3566f4f244fa76aa18c943bc794b.png" xlink:type="simple" xlink:show="embed" xlink:actuate="onLoad"/></draw:frame></text:p>
      <text:p text:style-name="Text_20_body">Вы будете перемещены на страницу, в которой отображаются все справки пациента. Найдите нужную справку в списке и нажмите кнопку «Создать корректирующую справку»</text:p>
      <text:p text:style-name="Text_20_body"><draw:frame draw:style-name="media" draw:name="1" text:anchor-type="as-char" draw:z-index="1" svg:width="23.124583333333cm" style:rel-width="100%" svg:height="13.070416666667cm" style:rel-height="scale"><draw:image xlink:href="Pictures/c8063079a1c7fe7e2007612a6f60ebfa.png" xlink:type="simple" xlink:show="embed" xlink:actuate="onLoad"/></draw:frame></text:p>
      <text:p text:style-name="Text_20_body">Система перебросит вас в механизм создания справки, указав номер коррекции в зависимости от количества исправлений и автоматически заполнит все поля, включая выбор услуг (если справка была изначально сформирована через выбор услуг) или суммы (если был режим указания данных вручную). Далее вы работает в механизме аналогично <text:a xlink:type="simple" xlink:href="http://mgdemo.ru:5555/doku.php?id=reg:tax_certificate_2024:create" text:style-name="Internet_20_link" text:visited-style-name="Visited_20_Internet_20_Link">созданию справки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:tax_certificate_2024:correction</dc:title>
  </office:meta>
</office:document-meta>
</file>