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3f3566f4f244fa76aa18c943bc794b.png"/>
  <manifest:file-entry manifest:media-type="image/png" manifest:full-path="Pictures/b8777d3e1ac61b5d389fd878cba5c34d.png"/>
  <manifest:file-entry manifest:media-type="image/png" manifest:full-path="Pictures/5269fec8d375814e197fad45eadf9a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tax_certificate_2024:printorxml"/><text:bookmark-start text:name="__RefHeading___печать_существующей_справки_или_создание_xml-документа_1"/><text:bookmark-start text:name="печать_существующей_справки_или_создание_xml-документа"/>Печать существующей справки или создание XML-документа<text:bookmark-end text:name="__RefHeading___печать_существующей_справки_или_создание_xml-документа_1"/><text:bookmark-end text:name="печать_существующей_справки_или_создание_xml-документа"/></text:h>
      <text:p text:style-name="Text_20_body">Для печати или создания XML-документа для существующей справки откройте необходимого пациента через поиск по ФИО или по номеру карты.</text:p>
      <text:p text:style-name="Text_20_body">В самом низу просмотра АК, вы увидите кнопку «Справки». Нажмите на нее</text:p>
      <text:p text:style-name="Text_20_body"><draw:frame draw:style-name="media" draw:name="0" text:anchor-type="as-char" draw:z-index="0" svg:width="24.050625cm" style:rel-width="100%" svg:height="1.6933333333333cm" style:rel-height="scale"><draw:image xlink:href="Pictures/633f3566f4f244fa76aa18c943bc794b.png" xlink:type="simple" xlink:show="embed" xlink:actuate="onLoad"/></draw:frame></text:p>
      <text:p text:style-name="Text_20_body">Вы будете перемещены на страницу, в которой отображаются все справки пациента. Найдите нужную справку в списке и нажмите кнопку «Скачать XML» (синий) для скачивания XML-документа, либо «печатать справку в формате 2024 года» (красный) для повторной печати справки</text:p>
      <text:p text:style-name="Text_20_body"><draw:frame draw:style-name="media" draw:name="1" text:anchor-type="as-char" draw:z-index="1" svg:width="23.495cm" style:rel-width="100%" svg:height="11.773958333333cm" style:rel-height="scale"><draw:image xlink:href="Pictures/b8777d3e1ac61b5d389fd878cba5c34d.png" xlink:type="simple" xlink:show="embed" xlink:actuate="onLoad"/></draw:frame></text:p>
      <text:h text:style-name="Heading_20_2" text:outline-level="2"><text:bookmark-start text:name="__RefHeading___ошибки_при_формировании_xml-документа_2"/><text:bookmark-start text:name="ошибки_при_формировании_xml-документа"/>Ошибки при формировании XML-документа<text:bookmark-end text:name="__RefHeading___ошибки_при_формировании_xml-документа_2"/><text:bookmark-end text:name="ошибки_при_формировании_xml-документа"/></text:h>
      <text:p text:style-name="Text_20_body">Может получиться так, что вы не сможете скачать XML-документ а увидите сообщение об ошибке</text:p>
      <text:p text:style-name="Text_20_body"><draw:frame draw:style-name="media" draw:name="2" text:anchor-type="as-char" draw:z-index="2" svg:width="23.706666666667cm" style:rel-width="100%" svg:height="6.4558333333333cm" style:rel-height="scale"><draw:image xlink:href="Pictures/5269fec8d375814e197fad45eadf9ada.png" xlink:type="simple" xlink:show="embed" xlink:actuate="onLoad"/></draw:frame></text:p>
      <text:p text:style-name="Text_20_body">Данное сообщение говорит о том, что в системных настройках не указаны требуемы для создания документа поля. Попросите вашего системного администратора установить данные значения, передав ему текст сообщения. После установки полей, XML-документ будет скачиваться без ошибо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tax_certificate_2024:printorxml</dc:title>
  </office:meta>
</office:document-meta>
</file>