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3b5ca8dfa5c855cd9998234ee37a86.png"/>
  <manifest:file-entry manifest:media-type="image/png" manifest:full-path="Pictures/51b8f4999fc0fafc9f8e79dd30426bcf.png"/>
  <manifest:file-entry manifest:media-type="image/png" manifest:full-path="Pictures/ec3aa3ff9b04067f51be9049cd586742.png"/>
  <manifest:file-entry manifest:media-type="image/png" manifest:full-path="Pictures/fa1fa3e3d7f355659cc973e65f65e68b.png"/>
  <manifest:file-entry manifest:media-type="image/png" manifest:full-path="Pictures/47bb2b02a06c92508f34bc6e7575b61c.png"/>
  <manifest:file-entry manifest:media-type="image/png" manifest:full-path="Pictures/01b4df89844fa793f9e80f840eedb63f.png"/>
  <manifest:file-entry manifest:media-type="image/png" manifest:full-path="Pictures/68cff9815534fde1c4091d640dbd0b03.png"/>
  <manifest:file-entry manifest:media-type="image/png" manifest:full-path="Pictures/72ed69deeeb31a7e893c4198c1b8f8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:tax_certificate_2024:setnumanddate"/><text:bookmark-start text:name="__RefHeading___ручной_ввод_номера_справки_и_даты_выдачи_1"/><text:bookmark-start text:name="ручной_ввод_номера_справки_и_даты_выдачи"/>Ручной ввод номера справки и даты выдачи<text:bookmark-end text:name="__RefHeading___ручной_ввод_номера_справки_и_даты_выдачи_1"/><text:bookmark-end text:name="ручной_ввод_номера_справки_и_даты_выдачи"/></text:h>
      <text:p text:style-name="Text_20_body">Если данный режим работы со справками включен, то в левом меню регистратуры будет выведена дополнительная кнопка «Справки в налоговую»</text:p>
      <text:p text:style-name="Text_20_body"><draw:frame draw:style-name="media" draw:name="0" text:anchor-type="as-char" draw:z-index="0" svg:width="10.583333333333cm" svg:height="10.846040189125cm"><draw:image xlink:href="Pictures/7a3b5ca8dfa5c855cd9998234ee37a86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Список кнопок может отличаться в вашей версии системы</text:p></table:table-cell></table:table-row></table:table></draw:text-box></draw:frame></text:p>
      <text:p text:style-name="Text_20_body"><text:line-break/>
По нажатию на кнопку, вы попадете на специальную страницу, которая выведет всех пациентов, у которых не установлен номер справки и дата выдачи</text:p>
      <text:p text:style-name="Text_20_body"><draw:frame draw:style-name="media" draw:name="1" text:anchor-type="as-char" draw:z-index="1" svg:width="24.156458333333cm" style:rel-width="100%" svg:height="9.1016666666667cm" style:rel-height="scale"><draw:image xlink:href="Pictures/51b8f4999fc0fafc9f8e79dd30426bcf.png" xlink:type="simple" xlink:show="embed" xlink:actuate="onLoad"/></draw:frame></text:p>
      <text:p text:style-name="Text_20_body">В данном списке вы увидите:</text:p>
      <text:list text:style-name="List_20_1" text:continue-numbering="false">
        <text:list-item>
          <text:p text:style-name="List_20_1_Content_First">ФИО пациента</text:p>
        </text:list-item>
        <text:list-item>
          <text:p text:style-name="List_20_1_Content">Дату рождения пациента</text:p>
        </text:list-item>
        <text:list-item>
          <text:p text:style-name="List_20_1_Content">Номер амбулаторной карты пациента</text:p>
        </text:list-item>
        <text:list-item>
          <text:p text:style-name="List_20_1_Content">Номер записи справки</text:p>
        </text:list-item>
        <text:list-item>
          <text:p text:style-name="List_20_1_Content">Сумма услуг по коду 1, которая указана в справке</text:p>
        </text:list-item>
        <text:list-item>
          <text:p text:style-name="List_20_1_Content">Сумма услуг по коду 2, которая указана в справке</text:p>
        </text:list-item>
        <text:list-item>
          <text:p text:style-name="List_20_1_Content">Поле для ввода номера справки</text:p>
        </text:list-item>
        <text:list-item>
          <text:p text:style-name="List_20_1_Content">Поле для ввода даты выдачи справки</text:p>
        </text:list-item>
        <text:list-item>
          <text:p text:style-name="List_20_1_Content">Функциональные кнопки:</text:p>
          <text:list text:style-name="List_20_1">
            <text:list-item>
              <text:p text:style-name="List_20_1_Content">Сохранить данные</text:p>
            </text:list-item>
            <text:list-item>
              <text:p text:style-name="List_20_1_Content">Очистить поля</text:p>
            </text:list-item>
            <text:list-item>
              <text:p text:style-name="List_20_1_Content_Last">Заполнить поля предложением системы</text:p>
            </text:list-item>
          </text:list>
        </text:list-item>
      </text:list>
      <text:h text:style-name="Heading_20_2" text:outline-level="2"><text:bookmark-start text:name="__RefHeading___как_взаимодействовать_с_механизмом_и_выдать_справку_2"/><text:bookmark-start text:name="как_взаимодействовать_с_механизмом_и_выдать_справку"/>Как взаимодействовать с механизмом и выдать справку<text:bookmark-end text:name="__RefHeading___как_взаимодействовать_с_механизмом_и_выдать_справку_2"/><text:bookmark-end text:name="как_взаимодействовать_с_механизмом_и_выдать_справку"/></text:h>
      <text:h text:style-name="Heading_20_3" text:outline-level="3"><text:bookmark-start text:name="__RefHeading___использование_внутреннего_счетчика_системы_3"/><text:bookmark-start text:name="использование_внутреннего_счетчика_системы"/>Использование внутреннего счетчика системы<text:bookmark-end text:name="__RefHeading___использование_внутреннего_счетчика_системы_3"/><text:bookmark-end text:name="использование_внутреннего_счетчика_системы"/></text:h>
      <text:p text:style-name="Text_20_body">Найдите в списке нужного пациента и нужную справку</text:p>
      <text:p text:style-name="Text_20_body"><draw:frame draw:style-name="media" draw:name="2" text:anchor-type="as-char" draw:z-index="2" svg:width="22.357291666667cm" style:rel-width="100%" svg:height="6.3764583333333cm" style:rel-height="scale"><draw:image xlink:href="Pictures/ec3aa3ff9b04067f51be9049cd586742.png" xlink:type="simple" xlink:show="embed" xlink:actuate="onLoad"/></draw:frame></text:p>
      <text:p text:style-name="Text_20_body">Нажмите кнопку «Заполнить предложение системы»</text:p>
      <text:p text:style-name="Text_20_body"><draw:frame draw:style-name="media" draw:name="3" text:anchor-type="as-char" draw:z-index="3" svg:width="22.516041666667cm" style:rel-width="100%" svg:height="6.1647916666667cm" style:rel-height="scale"><draw:image xlink:href="Pictures/fa1fa3e3d7f355659cc973e65f65e68b.png" xlink:type="simple" xlink:show="embed" xlink:actuate="onLoad"/></draw:frame></text:p>
      <text:p text:style-name="Text_20_body">Подтвердите действие во всплывающем окне</text:p>
      <text:p text:style-name="Text_20_body"><draw:frame draw:style-name="media" draw:name="4" text:anchor-type="as-char" draw:z-index="4" svg:width="14.896041666667cm" svg:height="5.159375cm"><draw:image xlink:href="Pictures/47bb2b02a06c92508f34bc6e7575b61c.png" xlink:type="simple" xlink:show="embed" xlink:actuate="onLoad"/></draw:frame></text:p>
      <text:p text:style-name="Text_20_body">Поле «Номер справки» будет заполнено следующим по счету номером, относительно того, что сохранен в системе. Поле «Дата выдачи» будет заполнено сегодняшним числом.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Если сразу нажать кнопку «Заполнить предложение системы» в другой строке, то номер справки будет тот же! Обновление номера в предложении системы идет после сохранения данных!</text:p></table:table-cell></table:table-row></table:table></draw:text-box></draw:frame></text:p>
      <text:p text:style-name="Text_20_body"> <text:line-break/></text:p>
      <text:p text:style-name="Text_20_body"><draw:frame draw:style-name="media" draw:name="5" text:anchor-type="as-char" draw:z-index="5" svg:width="23.680208333333cm" style:rel-width="100%" svg:height="7.699375cm" style:rel-height="scale"><draw:image xlink:href="Pictures/01b4df89844fa793f9e80f840eedb63f.png" xlink:type="simple" xlink:show="embed" xlink:actuate="onLoad"/></draw:frame></text:p>
      <text:p text:style-name="Text_20_body">Впишите аналогичные данные в бумажную версию справки. После чего нажмите кнопку «Сохранить номер справки и дату выдачи»</text:p>
      <text:p text:style-name="Text_20_body"><draw:frame draw:style-name="media" draw:name="6" text:anchor-type="as-char" draw:z-index="6" svg:width="23.362708333333cm" style:rel-width="100%" svg:height="7.2495833333333cm" style:rel-height="scale"><draw:image xlink:href="Pictures/68cff9815534fde1c4091d640dbd0b03.png" xlink:type="simple" xlink:show="embed" xlink:actuate="onLoad"/></draw:frame></text:p>
      <text:p text:style-name="Text_20_body">Данные будут сохранены в базе данных системы. После чего строка будет скрыта.</text:p>
      <text:p text:style-name="Text_20_body"><draw:frame draw:style-name="media" draw:name="7" text:anchor-type="as-char" draw:z-index="7" svg:width="23.230416666667cm" style:rel-width="100%" svg:height="5.4239583333333cm" style:rel-height="scale"><draw:image xlink:href="Pictures/72ed69deeeb31a7e893c4198c1b8f83e.png" xlink:type="simple" xlink:show="embed" xlink:actuate="onLoad"/></draw:frame></text:p>
      <text:p text:style-name="Text_20_body">После, можно перейти к следующему пациенту. Номер его справки будет следующим по счету</text:p>
      <text:h text:style-name="Heading_20_3" text:outline-level="3"><text:bookmark-start text:name="__RefHeading___ручной_учет_номеров_справок_и_дат_выдачи_4"/><text:bookmark-start text:name="ручной_учет_номеров_справок_и_дат_выдачи"/>Ручной учет номеров справок и дат выдачи<text:bookmark-end text:name="__RefHeading___ручной_учет_номеров_справок_и_дат_выдачи_4"/><text:bookmark-end text:name="ручной_учет_номеров_справок_и_дат_выдачи"/></text:h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В данном режиме проверка номера справки не производиться! Учитывайте это при внесении данных</text:p></table:table-cell></table:table-row></table:table></draw:text-box></draw:frame></text:p>
      <text:p text:style-name="Text_20_body"> <text:line-break/></text:p>
      <text:p text:style-name="Text_20_body">Найдите в списке нужного пациента и нужную справку</text:p>
      <text:p text:style-name="Text_20_body"><draw:frame draw:style-name="media" draw:name="8" text:anchor-type="as-char" draw:z-index="8" svg:width="22.357291666667cm" style:rel-width="100%" svg:height="6.3764583333333cm" style:rel-height="scale"><draw:image xlink:href="Pictures/ec3aa3ff9b04067f51be9049cd586742.png" xlink:type="simple" xlink:show="embed" xlink:actuate="onLoad"/></draw:frame></text:p>
      <text:p text:style-name="Text_20_body">Заполните поля «Номер справки» и «Дата выдачи» вручную.</text:p>
      <text:p text:style-name="Text_20_body"><draw:frame draw:style-name="media" draw:name="9" text:anchor-type="as-char" draw:z-index="9" svg:width="23.680208333333cm" style:rel-width="100%" svg:height="7.699375cm" style:rel-height="scale"><draw:image xlink:href="Pictures/01b4df89844fa793f9e80f840eedb63f.png" xlink:type="simple" xlink:show="embed" xlink:actuate="onLoad"/></draw:frame></text:p>
      <text:p text:style-name="Text_20_body">Впишите аналогичные данные в бумажную версию справки. После чего нажмите кнопку «Сохранить номер справки и дату выдачи»</text:p>
      <text:p text:style-name="Text_20_body"><draw:frame draw:style-name="media" draw:name="10" text:anchor-type="as-char" draw:z-index="10" svg:width="23.362708333333cm" style:rel-width="100%" svg:height="7.2495833333333cm" style:rel-height="scale"><draw:image xlink:href="Pictures/68cff9815534fde1c4091d640dbd0b03.png" xlink:type="simple" xlink:show="embed" xlink:actuate="onLoad"/></draw:frame></text:p>
      <text:p text:style-name="Text_20_body">Данные будут сохранены в базе данных системы. После чего строка будет скрыта.</text:p>
      <text:p text:style-name="Text_20_body"><draw:frame draw:style-name="media" draw:name="11" text:anchor-type="as-char" draw:z-index="11" svg:width="23.230416666667cm" style:rel-width="100%" svg:height="5.4239583333333cm" style:rel-height="scale"><draw:image xlink:href="Pictures/72ed69deeeb31a7e893c4198c1b8f83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:tax_certificate_2024:setnumanddate</dc:title>
  </office:meta>
</office:document-meta>
</file>