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a2fcdfc77fc306a67b25aa8c048e0e.png"/>
  <manifest:file-entry manifest:media-type="image/png" manifest:full-path="Pictures/cc2bee37e068cab553349dd48d105e09.png"/>
  <manifest:file-entry manifest:media-type="image/png" manifest:full-path="Pictures/41b21069b4563d765d275ed62f045269.png"/>
  <manifest:file-entry manifest:media-type="image/png" manifest:full-path="Pictures/2ad3e3309b92af71fa94e46dda8c5cc1.png"/>
  <manifest:file-entry manifest:media-type="image/png" manifest:full-path="Pictures/0db637ccfdd1d3e36d17399f528aa5ff.png"/>
  <manifest:file-entry manifest:media-type="image/png" manifest:full-path="Pictures/c4c4f5f0b8f78f814c0a70c0634141cc.png"/>
  <manifest:file-entry manifest:media-type="image/png" manifest:full-path="Pictures/0cadcaff2d101d8a495310b7ee3836ef.png"/>
  <manifest:file-entry manifest:media-type="image/png" manifest:full-path="Pictures/b5dbccbde3ea16c7ee6719df7dd635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s:cashbox:patientsum"/><text:bookmark-start text:name="__RefHeading___кассовый_отчет_с_суммой_по_пациентам_1"/><text:bookmark-start text:name="кассовый_отчет_с_суммой_по_пациентам"/>“Кассовый отчет с суммой по пациентам”<text:bookmark-end text:name="__RefHeading___кассовый_отчет_с_суммой_по_пациентам_1"/><text:bookmark-end text:name="кассовый_отчет_с_суммой_по_пациентам"/></text:h>
      <text:h text:style-name="Heading_20_2" text:outline-level="2"><text:bookmark-start text:name="__RefHeading___общий_вид_отчета_2"/><text:bookmark-start text:name="общий_вид_отчета"/>Общий вид отчета:<text:bookmark-end text:name="__RefHeading___общий_вид_отчета_2"/><text:bookmark-end text:name="общий_вид_отчета"/></text:h>
      <text:p text:style-name="Text_20_body"><draw:frame draw:style-name="media" draw:name="0" text:anchor-type="as-char" draw:z-index="0" svg:width="14.975416666667cm" svg:height="7.8488176713948cm"><draw:image xlink:href="Pictures/37a2fcdfc77fc306a67b25aa8c048e0e.png" xlink:type="simple" xlink:show="embed" xlink:actuate="onLoad"/></draw:frame></text:p>
      <text:h text:style-name="Heading_20_2" text:outline-level="2"><text:bookmark-start text:name="__RefHeading___новые_фильтры_3"/><text:bookmark-start text:name="новые_фильтры"/>Новые фильтры:<text:bookmark-end text:name="__RefHeading___новые_фильтры_3"/><text:bookmark-end text:name="новые_фильтры"/></text:h>
      <text:h text:style-name="Heading_20_3" text:outline-level="3"><text:bookmark-start text:name="__RefHeading___тип_отчета_4"/><text:bookmark-start text:name="тип_отчета"/>Тип отчета<text:bookmark-end text:name="__RefHeading___тип_отчета_4"/><text:bookmark-end text:name="тип_отчета"/></text:h>
      <text:p text:style-name="Text_20_body">Данный фильтр изменяет отчет по виду. </text:p>
      <text:h text:style-name="Heading_20_4" text:outline-level="4"><text:bookmark-start text:name="__RefHeading___варианты_отчета_5"/><text:bookmark-start text:name="варианты_отчета"/>Варианты отчета:<text:bookmark-end text:name="__RefHeading___варианты_отчета_5"/><text:bookmark-end text:name="варианты_отчета"/></text:h>
      <text:h text:style-name="Heading_20_5" text:outline-level="5"><text:bookmark-start text:name="__RefHeading___текстовые_блоки_6"/><text:bookmark-start text:name="текстовые_блоки"/>Текстовые блоки<text:bookmark-end text:name="__RefHeading___текстовые_блоки_6"/><text:bookmark-end text:name="текстовые_блоки"/></text:h>
      <text:p text:style-name="Text_20_body"><draw:frame draw:style-name="media" draw:name="1" text:anchor-type="as-char" draw:z-index="1" svg:width="14.975416666667cm" svg:height="6.1880147575545cm"><draw:image xlink:href="Pictures/cc2bee37e068cab553349dd48d105e09.png" xlink:type="simple" xlink:show="embed" xlink:actuate="onLoad"/></draw:frame></text:p>
      <text:h text:style-name="Heading_20_5" text:outline-level="5"><text:bookmark-start text:name="__RefHeading___расширенная_таблица_7"/><text:bookmark-start text:name="расширенная_таблица"/>Расширенная таблица<text:bookmark-end text:name="__RefHeading___расширенная_таблица_7"/><text:bookmark-end text:name="расширенная_таблица"/></text:h>
      <text:p text:style-name="Text_20_body"><draw:frame draw:style-name="media" draw:name="2" text:anchor-type="as-char" draw:z-index="2" svg:width="14.975416666667cm" svg:height="7.777521111893cm"><draw:image xlink:href="Pictures/41b21069b4563d765d275ed62f045269.png" xlink:type="simple" xlink:show="embed" xlink:actuate="onLoad"/></draw:frame></text:p>
      <text:h text:style-name="Heading_20_2" text:outline-level="2"><text:bookmark-start text:name="__RefHeading___описание_работы_в_режиме_расширенная_таблица_8"/><text:bookmark-start text:name="описание_работы_в_режиме_расширенная_таблица"/>Описание работы в режиме “Расширенная таблица”<text:bookmark-end text:name="__RefHeading___описание_работы_в_режиме_расширенная_таблица_8"/><text:bookmark-end text:name="описание_работы_в_режиме_расширенная_таблица"/></text:h>
      <text:p text:style-name="Text_20_body">В режиме “Расширенная таблица” появляется фильтр - “Фильтрация прихода\расхода”</text:p>
      <text:p text:style-name="Text_20_body">В данном фильтре 5 вариантов:</text:p>
      <text:list text:style-name="List_20_1" text:continue-numbering="false">
        <text:list-item>
          <text:p text:style-name="List_20_1_Content_First">Все (по умолчанию):</text:p>
          <text:list text:style-name="List_20_1">
            <text:list-item>
              <text:p text:style-name="List_20_1_Content">Выводится информация по всем пациентам</text:p>
            </text:list-item>
            <text:list-item>
              <text:p text:style-name="List_20_1_Content">Выводится столбец “Сумма” (общая сумма поступивших платежей)</text:p>
            </text:list-item>
            <text:list-item>
              <text:p text:style-name="List_20_1_Content">Выводится столбец “Наличные” (сумма платежей наличными)</text:p>
            </text:list-item>
            <text:list-item>
              <text:p text:style-name="List_20_1_Content">Выводиться столбец “Безналичные” (сумма платежей безналичными)</text:p>
            </text:list-item>
          </text:list>
        </text:list-item>
        <text:list-item>
          <text:p text:style-name="List_20_1_Content">Только наличные</text:p>
          <text:list text:style-name="List_20_1">
            <text:list-item>
              <text:p text:style-name="List_20_1_Content">Выводится информация по всем пациентам</text:p>
            </text:list-item>
            <text:list-item>
              <text:p text:style-name="List_20_1_Content">Выводится столбец “Наличные” (сумма платежей наличными)</text:p>
            </text:list-item>
          </text:list>
        </text:list-item>
        <text:list-item>
          <text:p text:style-name="List_20_1_Content">Только безналичные</text:p>
          <text:list text:style-name="List_20_1">
            <text:list-item>
              <text:p text:style-name="List_20_1_Content">Выводится информация по всем пациентам</text:p>
            </text:list-item>
            <text:list-item>
              <text:p text:style-name="List_20_1_Content">Выводиться столбец “Безналичные” (сумма платежей безналичными)</text:p>
            </text:list-item>
          </text:list>
        </text:list-item>
        <text:list-item>
          <text:p text:style-name="List_20_1_Content">Только наличные (без пустых сумм)</text:p>
          <text:list text:style-name="List_20_1">
            <text:list-item>
              <text:p text:style-name="List_20_1_Content">Выводиться информация по пациентам, у которых есть сумма по наличному расчету</text:p>
            </text:list-item>
            <text:list-item>
              <text:p text:style-name="List_20_1_Content">Выводится столбец “Наличные” (сумма платежей наличными)</text:p>
            </text:list-item>
          </text:list>
        </text:list-item>
        <text:list-item>
          <text:p text:style-name="List_20_1_Content">Только безналичные (без пустых сумм)</text:p>
          <text:list text:style-name="List_20_1">
            <text:list-item>
              <text:p text:style-name="List_20_1_Content">Выводиться информация по пациентам, у которых есть сумма по безналичному расчету</text:p>
            </text:list-item>
            <text:list-item>
              <text:p text:style-name="List_20_1_Content_Last">Выводится столбец “Безналичные” (сумма платежей наличными)
</text:p>
              <text:h text:style-name="Heading_20_3" text:outline-level="3"><text:bookmark-start text:name="__RefHeading___виды_отчета_по_фильтру_фильтрация_прихода_расхода_9"/><text:bookmark-start text:name="виды_отчета_по_фильтру_фильтрация_прихода_расхода"/>Виды отчета по фильтру “Фильтрация прихода\расхода”<text:bookmark-end text:name="__RefHeading___виды_отчета_по_фильтру_фильтрация_прихода_расхода_9"/><text:bookmark-end text:name="виды_отчета_по_фильтру_фильтрация_прихода_расхода"/></text:h>
            </text:list-item>
          </text:list>
        </text:list-item>
      </text:list>
      <text:h text:style-name="Heading_20_4" text:outline-level="4"><text:bookmark-start text:name="__RefHeading___все_10"/><text:bookmark-start text:name="все"/>Все <text:bookmark-end text:name="__RefHeading___все_10"/><text:bookmark-end text:name="все"/></text:h>
      <text:p text:style-name="Text_20_body"><draw:frame draw:style-name="media" draw:name="3" text:anchor-type="as-char" draw:z-index="3" svg:width="14.975416666667cm" svg:height="7.777521111893cm"><draw:image xlink:href="Pictures/41b21069b4563d765d275ed62f045269.png" xlink:type="simple" xlink:show="embed" xlink:actuate="onLoad"/></draw:frame></text:p>
      <text:h text:style-name="Heading_20_4" text:outline-level="4"><text:bookmark-start text:name="__RefHeading___только_наличные_11"/><text:bookmark-start text:name="только_наличные"/>Только наличные<text:bookmark-end text:name="__RefHeading___только_наличные_11"/><text:bookmark-end text:name="только_наличные"/></text:h>
      <text:h text:style-name="Heading_20_4" text:outline-level="4"><text:bookmark-start text:name="__RefHeading___только_безналичные_12"/><text:bookmark-start text:name="только_безналичные"/>Только безналичные<text:bookmark-end text:name="__RefHeading___только_безналичные_12"/><text:bookmark-end text:name="только_безналичные"/></text:h>
      <text:p text:style-name="Text_20_body"><draw:frame draw:style-name="media" draw:name="4" text:anchor-type="as-char" draw:z-index="4" svg:width="14.975416666667cm" svg:height="8.1355809692671cm"><draw:image xlink:href="Pictures/2ad3e3309b92af71fa94e46dda8c5cc1.png" xlink:type="simple" xlink:show="embed" xlink:actuate="onLoad"/></draw:frame></text:p>
      <text:p text:style-name="Text_20_body"><draw:frame draw:style-name="media" draw:name="5" text:anchor-type="as-char" draw:z-index="5" svg:width="14.975416666667cm" svg:height="7.7123918353105cm"><draw:image xlink:href="Pictures/0db637ccfdd1d3e36d17399f528aa5ff.png" xlink:type="simple" xlink:show="embed" xlink:actuate="onLoad"/></draw:frame></text:p>
      <text:h text:style-name="Heading_20_4" text:outline-level="4"><text:bookmark-start text:name="__RefHeading___только_наличные_без_пустых_сумм_13"/><text:bookmark-start text:name="только_наличные_без_пустых_сумм"/>Только наличные (без пустых сумм)<text:bookmark-end text:name="__RefHeading___только_наличные_без_пустых_сумм_13"/><text:bookmark-end text:name="только_наличные_без_пустых_сумм"/></text:h>
      <text:p text:style-name="Text_20_body"><draw:frame draw:style-name="media" draw:name="6" text:anchor-type="as-char" draw:z-index="6" svg:width="14.975416666667cm" svg:height="7.7724521713615cm"><draw:image xlink:href="Pictures/c4c4f5f0b8f78f814c0a70c0634141cc.png" xlink:type="simple" xlink:show="embed" xlink:actuate="onLoad"/></draw:frame></text:p>
      <text:h text:style-name="Heading_20_4" text:outline-level="4"><text:bookmark-start text:name="__RefHeading___только_безналичные_без_пустых_сумм_14"/><text:bookmark-start text:name="только_безналичные_без_пустых_сумм"/>Только безналичные (без пустых сумм)<text:bookmark-end text:name="__RefHeading___только_безналичные_без_пустых_сумм_14"/><text:bookmark-end text:name="только_безналичные_без_пустых_сумм"/></text:h>
      <text:p text:style-name="Text_20_body"><draw:frame draw:style-name="media" draw:name="7" text:anchor-type="as-char" draw:z-index="7" svg:width="14.975416666667cm" svg:height="7.770460955711cm"><draw:image xlink:href="Pictures/0cadcaff2d101d8a495310b7ee3836ef.png" xlink:type="simple" xlink:show="embed" xlink:actuate="onLoad"/></draw:frame></text:p>
      <text:h text:style-name="Heading_20_3" text:outline-level="3"><text:bookmark-start text:name="__RefHeading___описание_кнопок_таблицы_15"/><text:bookmark-start text:name="описание_кнопок_таблицы"/>Описание кнопок таблицы<text:bookmark-end text:name="__RefHeading___описание_кнопок_таблицы_15"/><text:bookmark-end text:name="описание_кнопок_таблицы"/></text:h>
      <text:p text:style-name="Text_20_body"><draw:frame draw:style-name="media" draw:name="8" text:anchor-type="as-char" draw:z-index="8" svg:width="14.975416666667cm" svg:height="7.770460955711cm"><draw:image xlink:href="Pictures/b5dbccbde3ea16c7ee6719df7dd635e5.png" xlink:type="simple" xlink:show="embed" xlink:actuate="onLoad"/></draw:frame></text:p>
      <text:list text:style-name="List_20_1" text:continue-numbering="false">
        <text:list-item>
          <text:p text:style-name="List_20_1_Content_First">CSV - Выгружает таблицу в виде файла CSV (универсальный табличный файл)</text:p>
        </text:list-item>
        <text:list-item>
          <text:p text:style-name="List_20_1_Content">Excel - Выгружает таблицу в виде файла XLS (файл таблиц MS Excel)</text:p>
        </text:list-item>
        <text:list-item>
          <text:p text:style-name="List_20_1_Content">PDF - Выгружает таблицу в виде файла PDF (универсальный файл печати)</text:p>
        </text:list-item>
        <text:list-item>
          <text:p text:style-name="List_20_1_Content">Видимость столбцов - позволяет скрыть или отобразить столбцы таблицы</text:p>
        </text:list-item>
        <text:list-item>
          <text:p text:style-name="List_20_1_Content">Печать - вызывает печать таблицы</text:p>
        </text:list-item>
        <text:list-item>
          <text:p text:style-name="List_20_1_Content_Last">Поиск - текстовое поле, которое позволяет фильтровать таблицу на экране по ключевым словам. Внимание - поиск ведется сразу по всем столбца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ports:cashbox:patientsum</dc:title>
  </office:meta>
</office:document-meta>
</file>