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2be4dcea4b563616e54a486df2656d4.png"/>
  <manifest:file-entry manifest:media-type="image/png" manifest:full-path="Pictures/7ad7040acad7b15f84034bf84824edbf.png"/>
  <manifest:file-entry manifest:media-type="image/png" manifest:full-path="Pictures/c242ea45e287189c11efb7ca0976ebde.png"/>
  <manifest:file-entry manifest:media-type="image/png" manifest:full-path="Pictures/1787c3811a388b4ac1693eed2c73ecca.png"/>
  <manifest:file-entry manifest:media-type="image/png" manifest:full-path="Pictures/34f61b58604993088709239e44613ca9.png"/>
  <manifest:file-entry manifest:media-type="image/png" manifest:full-path="Pictures/a060cb64cf195f4d7e4c6762a291c524.png"/>
  <manifest:file-entry manifest:media-type="image/png" manifest:full-path="Pictures/b00958fb95169f36a034e72031f37684.png"/>
  <manifest:file-entry manifest:media-type="image/png" manifest:full-path="Pictures/a2dd4e7e54b1b92fc28c6b93636f77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s:vaolume:reestr"/><text:bookmark-start text:name="__RefHeading___общий_реестр_средства_анализа_1"/><text:bookmark-start text:name="общий_реестр_средства_анализа"/>Общий реестр, средства анализа<text:bookmark-end text:name="__RefHeading___общий_реестр_средства_анализа_1"/><text:bookmark-end text:name="общий_реестр_средства_анализа"/></text:h>
      <text:p text:style-name="Text_20_body">Данный отчет отображает различные срезы данных по <text:span text:style-name="Strong_20_Emphasis">оказанным</text:span> услугам (у которых есть протокол оказания услуги)</text:p>
      <text:h text:style-name="Heading_20_2" text:outline-level="2"><text:bookmark-start text:name="__RefHeading___общий_вид_отчета_2"/><text:bookmark-start text:name="общий_вид_отчета"/>Общий вид отчета<text:bookmark-end text:name="__RefHeading___общий_вид_отчета_2"/><text:bookmark-end text:name="общий_вид_отчета"/></text:h>
      <text:p text:style-name="Text_20_body"><draw:frame draw:style-name="media" draw:name="0" text:anchor-type="as-char" draw:z-index="0" svg:width="14.975416666667cm" svg:height="11.024895391012cm"><draw:image xlink:href="Pictures/72be4dcea4b563616e54a486df2656d4.png" xlink:type="simple" xlink:show="embed" xlink:actuate="onLoad"/></draw:frame></text:p>
      <text:p text:style-name="Text_20_body">Figure 1 Общий вид отчета</text:p>
      <text:h text:style-name="Heading_20_2" text:outline-level="2"><text:bookmark-start text:name="__RefHeading___описание_фильтров_3"/><text:bookmark-start text:name="описание_фильтров"/>Описание фильтров<text:bookmark-end text:name="__RefHeading___описание_фильтров_3"/><text:bookmark-end text:name="описание_фильтров"/></text:h>
      <text:h text:style-name="Heading_20_3" text:outline-level="3"><text:bookmark-start text:name="__RefHeading___год_4"/><text:bookmark-start text:name="год"/>Год<text:bookmark-end text:name="__RefHeading___год_4"/><text:bookmark-end text:name="год"/></text:h>
      <text:p text:style-name="Text_20_body">Если в данном поле поменять значение, то данные будут перезагружены по указанному году. Фильтрация идет по дате оказания услуги</text:p>
      <text:h text:style-name="Heading_20_3" text:outline-level="3"><text:bookmark-start text:name="__RefHeading___период_5"/><text:bookmark-start text:name="период"/>Период<text:bookmark-end text:name="__RefHeading___период_5"/><text:bookmark-end text:name="период"/></text:h>
      <text:p text:style-name="Text_20_body">При смене периода автоматически выставляются даты начала и конца промежутка по году из поля “Год”</text:p>
      <text:h text:style-name="Heading_20_3" text:outline-level="3"><text:bookmark-start text:name="__RefHeading___отчет_с_по_6"/><text:bookmark-start text:name="отчет_с_по"/>Отчет с __ по__<text:bookmark-end text:name="__RefHeading___отчет_с_по_6"/><text:bookmark-end text:name="отчет_с_по"/></text:h>
      <text:p text:style-name="Text_20_body">Указание даты начала отбора и даты окончания отбора данных. Для применения требуется нажать на кнопку “Обновить” справа. При обновлении отчет будет перезагружен. Так же можно воспользоваться кнопкой “Применить фильтры из отмеченных полей”</text:p>
      <text:h text:style-name="Heading_20_3" text:outline-level="3"><text:bookmark-start text:name="__RefHeading___сотрудники_из_списка_7"/><text:bookmark-start text:name="сотрудники_из_списка"/>Сотрудники из списка<text:bookmark-end text:name="__RefHeading___сотрудники_из_списка_7"/><text:bookmark-end text:name="сотрудники_из_списка"/></text:h>
      <text:p text:style-name="Text_20_body">Фильтрует отображение фильтра “Сотрудник” по классам:</text:p>
      <text:list text:style-name="List_20_1" text:continue-numbering="false">
        <text:list-item>
          <text:p text:style-name="List_20_1_Content_First">Все</text:p>
        </text:list-item>
        <text:list-item>
          <text:p text:style-name="List_20_1_Content">Только работающие</text:p>
        </text:list-item>
        <text:list-item>
          <text:p text:style-name="List_20_1_Content_Last">Только не работающие
</text:p>
          <text:h text:style-name="Heading_20_3" text:outline-level="3"><text:bookmark-start text:name="__RefHeading___фильтр_по_услуге_наименование_или_код_8"/><text:bookmark-start text:name="фильтр_по_услуге_наименование_или_код"/>Фильтр по услуге (наименование или код)<text:bookmark-end text:name="__RefHeading___фильтр_по_услуге_наименование_или_код_8"/><text:bookmark-end text:name="фильтр_по_услуге_наименование_или_код"/></text:h>
        </text:list-item>
      </text:list>
      <text:p text:style-name="Text_20_body">Позволяет ввести часть наименования услуги или кода, для фильтрации отчета только по данной части наименования или коду услуги. Для применения требуется нажать на кнопку “Обновить” справа. Для сброса значения требуется нажать кнопку “Очистить фильтр” справа.</text:p>
      <table:table table:style-name="Table">
        <table:table-column/>
        <table:table-column/>
        <table:table-row>
          <table:table-cell office:value-type="string" table:style-name="tableheader">
            <text:p text:style-name="Table_20_Heading"><draw:frame draw:style-name="media" draw:name="1" text:anchor-type="as-char" draw:z-index="1" svg:width="2.9897916666667cm" svg:height="2.9897916666667cm"><draw:image xlink:href="Pictures/7ad7040acad7b15f84034bf84824edbf.png" xlink:type="simple" xlink:show="embed" xlink:actuate="onLoad"/></draw:frame><text:line-break/>Figure 2 Обновить<text:line-break/></text:p>
          </table:table-cell>
          <table:table-cell office:value-type="string" table:style-name="tableheader">
            <text:p text:style-name="Table_20_Heading"><draw:frame draw:style-name="media" draw:name="2" text:anchor-type="as-char" draw:z-index="2" svg:width="2.9897916666667cm" svg:height="2.9897916666667cm"><draw:image xlink:href="Pictures/c242ea45e287189c11efb7ca0976ebde.png" xlink:type="simple" xlink:show="embed" xlink:actuate="onLoad"/></draw:frame><text:line-break/>Figure 3 Очистить фильтр<text:line-break/></text:p>
          </table:table-cell>
        </table:table-row>
      </table:table>
      <text:p text:style-name="Text_20_body">При обновлении отчет будет перезагружен. Так же можно воспользоваться кнопкой “Применить фильтры из отмеченных полей”</text:p>
      <text:h text:style-name="Heading_20_3" text:outline-level="3"><text:bookmark-start text:name="__RefHeading___услуга_9"/><text:bookmark-start text:name="услуга"/>Услуга<text:bookmark-end text:name="__RefHeading___услуга_9"/><text:bookmark-end text:name="услуга"/></text:h>
      <text:p text:style-name="Text_20_body">Позволяет отобразить в отчете только определенные услуги. Множественный выбор. Для применения требуется нажать на кнопку “Обновить” справа.</text:p>
      <text:p text:style-name="Text_20_body"><draw:frame draw:style-name="media" draw:name="3" text:anchor-type="as-char" draw:z-index="3" svg:width="2.9897916666667cm" svg:height="2.9897916666667cm"><draw:image xlink:href="Pictures/7ad7040acad7b15f84034bf84824edbf.png" xlink:type="simple" xlink:show="embed" xlink:actuate="onLoad"/></draw:frame></text:p>
      <text:p text:style-name="Text_20_body">Figure 4 Обновить</text:p>
      <text:p text:style-name="Text_20_body">При обновлении отчет будет перезагружен. Так же можно воспользоваться кнопкой “Применить фильтры из отмеченных полей”</text:p>
      <text:h text:style-name="Heading_20_3" text:outline-level="3"><text:bookmark-start text:name="__RefHeading___фамилия_пациента_часть_фамилии_10"/><text:bookmark-start text:name="фамилия_пациента_часть_фамилии"/>Фамилия пациента (часть фамилии)<text:bookmark-end text:name="__RefHeading___фамилия_пациента_часть_фамилии_10"/><text:bookmark-end text:name="фамилия_пациента_часть_фамилии"/></text:h>
      <text:p text:style-name="Text_20_body">Позволяет отфильтровать Ф.И.О. пациента. Можно указать только часть слова. Для применения требуется нажать на кнопку “Обновить” справа. Для сброса значения требуется нажать кнопку “Очистить фильтр” справа.</text:p>
      <table:table table:style-name="Table">
        <table:table-column/>
        <table:table-column/>
        <table:table-row>
          <table:table-cell office:value-type="string" table:style-name="tableheader">
            <text:p text:style-name="Table_20_Heading"><draw:frame draw:style-name="media" draw:name="4" text:anchor-type="as-char" draw:z-index="4" svg:width="2.9897916666667cm" svg:height="2.9897916666667cm"><draw:image xlink:href="Pictures/7ad7040acad7b15f84034bf84824edbf.png" xlink:type="simple" xlink:show="embed" xlink:actuate="onLoad"/></draw:frame><text:line-break/>Figure 5 Обновить<text:line-break/></text:p>
          </table:table-cell>
          <table:table-cell office:value-type="string" table:style-name="tableheader">
            <text:p text:style-name="Table_20_Heading"><draw:frame draw:style-name="media" draw:name="5" text:anchor-type="as-char" draw:z-index="5" svg:width="2.9897916666667cm" svg:height="2.9897916666667cm"><draw:image xlink:href="Pictures/c242ea45e287189c11efb7ca0976ebde.png" xlink:type="simple" xlink:show="embed" xlink:actuate="onLoad"/></draw:frame><text:line-break/>Figure 6 Очистить фильтр<text:line-break/></text:p>
          </table:table-cell>
        </table:table-row>
      </table:table>
      <text:p text:style-name="Text_20_body">При обновлении отчет будет перезагружен. Так же можно воспользоваться кнопкой “Применить фильтры из отмеченных полей”</text:p>
      <text:h text:style-name="Heading_20_3" text:outline-level="3"><text:bookmark-start text:name="__RefHeading___номер_документа_11"/><text:bookmark-start text:name="номер_документа"/>Номер документа<text:bookmark-end text:name="__RefHeading___номер_документа_11"/><text:bookmark-end text:name="номер_документа"/></text:h>
      <text:p text:style-name="Text_20_body">Позволяет отфильтровать услуги по номеру амбулаторной карты или истории болезни. Для применения требуется нажать на кнопку “Обновить” справа. Для сброса значения требуется нажать кнопку “Очистить фильтр” справа.</text:p>
      <table:table table:style-name="Table">
        <table:table-column/>
        <table:table-column/>
        <table:table-row>
          <table:table-cell office:value-type="string" table:style-name="tableheader">
            <text:p text:style-name="Table_20_Heading"><draw:frame draw:style-name="media" draw:name="6" text:anchor-type="as-char" draw:z-index="6" svg:width="2.9897916666667cm" svg:height="2.9897916666667cm"><draw:image xlink:href="Pictures/7ad7040acad7b15f84034bf84824edbf.png" xlink:type="simple" xlink:show="embed" xlink:actuate="onLoad"/></draw:frame><text:line-break/>Figure 7 Обновить<text:line-break/></text:p>
          </table:table-cell>
          <table:table-cell office:value-type="string" table:style-name="tableheader">
            <text:p text:style-name="Table_20_Heading"><draw:frame draw:style-name="media" draw:name="7" text:anchor-type="as-char" draw:z-index="7" svg:width="2.9897916666667cm" svg:height="2.9897916666667cm"><draw:image xlink:href="Pictures/c242ea45e287189c11efb7ca0976ebde.png" xlink:type="simple" xlink:show="embed" xlink:actuate="onLoad"/></draw:frame><text:line-break/>Figure 8 Очистить фильтр<text:line-break/></text:p>
          </table:table-cell>
        </table:table-row>
      </table:table>
      <text:p text:style-name="Text_20_body">При обновлении отчет будет перезагружен. Так же можно воспользоваться кнопкой “Применить фильтры из отмеченных полей”</text:p>
      <text:h text:style-name="Heading_20_3" text:outline-level="3"><text:bookmark-start text:name="__RefHeading___вид_оплаты_12"/><text:bookmark-start text:name="вид_оплаты"/>Вид оплаты<text:bookmark-end text:name="__RefHeading___вид_оплаты_12"/><text:bookmark-end text:name="вид_оплаты"/></text:h>
      <text:p text:style-name="Text_20_body">Фильтрует отчет по виду оплаты услуги. В списке представлены все виды оплаты, которыми пользуется клиника. Множественный выбор. Для применения требуется нажать на кнопку “Обновить” справа.</text:p>
      <text:p text:style-name="Text_20_body"><draw:frame draw:style-name="media" draw:name="8" text:anchor-type="as-char" draw:z-index="8" svg:width="2.9897916666667cm" svg:height="2.9897916666667cm"><draw:image xlink:href="Pictures/7ad7040acad7b15f84034bf84824edbf.png" xlink:type="simple" xlink:show="embed" xlink:actuate="onLoad"/></draw:frame></text:p>
      <text:p text:style-name="Text_20_body">Figure 9 Обновить</text:p>
      <text:p text:style-name="Text_20_body">При обновлении отчет будет перезагружен. Так же можно воспользоваться кнопкой “Применить фильтры из отмеченных полей”</text:p>
      <text:h text:style-name="Heading_20_3" text:outline-level="3"><text:bookmark-start text:name="__RefHeading___отделение_13"/><text:bookmark-start text:name="отделение"/>Отделение<text:bookmark-end text:name="__RefHeading___отделение_13"/><text:bookmark-end text:name="отделение"/></text:h>
      <text:p text:style-name="Text_20_body">Позволяет выводить только услуги по выбранным отделениям. Множественный выбор. Для применения требуется нажать на кнопку “Обновить” справа.</text:p>
      <text:p text:style-name="Text_20_body"><draw:frame draw:style-name="media" draw:name="9" text:anchor-type="as-char" draw:z-index="9" svg:width="2.9897916666667cm" svg:height="2.9897916666667cm"><draw:image xlink:href="Pictures/7ad7040acad7b15f84034bf84824edbf.png" xlink:type="simple" xlink:show="embed" xlink:actuate="onLoad"/></draw:frame></text:p>
      <text:p text:style-name="Text_20_body">Figure 10 Обновить</text:p>
      <text:p text:style-name="Text_20_body">При обновлении отчет будет перезагружен. Так же можно воспользоваться кнопкой “Применить фильтры из отмеченных полей”</text:p>
      <text:h text:style-name="Heading_20_3" text:outline-level="3"><text:bookmark-start text:name="__RefHeading___специальность_14"/><text:bookmark-start text:name="специальность"/>Специальность<text:bookmark-end text:name="__RefHeading___специальность_14"/><text:bookmark-end text:name="специальность"/></text:h>
      <text:p text:style-name="Text_20_body">Позволяет отфильтровать список услуг по специальности сотрудника, который оказал услугу. Так же ограничивает набор данных в фильтре “Сотрудник”. Множественный выбор. Для применения требуется нажать на кнопку “Обновить” справа.</text:p>
      <text:p text:style-name="Text_20_body"><draw:frame draw:style-name="media" draw:name="10" text:anchor-type="as-char" draw:z-index="10" svg:width="2.9897916666667cm" svg:height="2.9897916666667cm"><draw:image xlink:href="Pictures/7ad7040acad7b15f84034bf84824edbf.png" xlink:type="simple" xlink:show="embed" xlink:actuate="onLoad"/></draw:frame></text:p>
      <text:p text:style-name="Text_20_body">Figure 11 Обновить</text:p>
      <text:p text:style-name="Text_20_body">При обновлении отчет будет перезагружен. Так же можно воспользоваться кнопкой “Применить фильтры из отмеченных полей”</text:p>
      <text:h text:style-name="Heading_20_3" text:outline-level="3"><text:bookmark-start text:name="__RefHeading___сотрудник_15"/><text:bookmark-start text:name="сотрудник"/>Сотрудник<text:bookmark-end text:name="__RefHeading___сотрудник_15"/><text:bookmark-end text:name="сотрудник"/></text:h>
      <text:p text:style-name="Text_20_body">Позволяет выводить только услуги, которые оказал выбранный сотрудник. Множественный выбор. Для применения требуется нажать на кнопку “Обновить” справа.</text:p>
      <text:p text:style-name="Text_20_body"><draw:frame draw:style-name="media" draw:name="11" text:anchor-type="as-char" draw:z-index="11" svg:width="2.9897916666667cm" svg:height="2.9897916666667cm"><draw:image xlink:href="Pictures/7ad7040acad7b15f84034bf84824edbf.png" xlink:type="simple" xlink:show="embed" xlink:actuate="onLoad"/></draw:frame></text:p>
      <text:p text:style-name="Text_20_body">Figure 12 Обновить</text:p>
      <text:p text:style-name="Text_20_body">При обновлении отчет будет перезагружен. Так же можно воспользоваться кнопкой “Применить фильтры из отмеченных полей”</text:p>
      <text:h text:style-name="Heading_20_3" text:outline-level="3"><text:bookmark-start text:name="__RefHeading___тип_документа_16"/><text:bookmark-start text:name="тип_документа"/>Тип документа<text:bookmark-end text:name="__RefHeading___тип_документа_16"/><text:bookmark-end text:name="тип_документа"/></text:h>
      <text:p text:style-name="Text_20_body">Позволяет вывести услуги услуги, оказанные по одному из типов:</text:p>
      <text:list text:style-name="List_20_1" text:continue-numbering="false">
        <text:list-item>
          <text:p text:style-name="List_20_1_Content_First">Амбулаторные услуги</text:p>
        </text:list-item>
        <text:list-item>
          <text:p text:style-name="List_20_1_Content">Стационарные услуги</text:p>
        </text:list-item>
        <text:list-item>
          <text:p text:style-name="List_20_1_Content">Амбулаторные услуги (курсовое лечение)</text:p>
        </text:list-item>
        <text:list-item>
          <text:p text:style-name="List_20_1_Content_Last">Амбулаторные услуги ДМС (внесенные в счета стационара)
Множественный выбор. Для применения требуется нажать на кнопку “Обновить” справа.</text:p>
        </text:list-item>
      </text:list>
      <text:p text:style-name="Text_20_body"><draw:frame draw:style-name="media" draw:name="12" text:anchor-type="as-char" draw:z-index="12" svg:width="2.9897916666667cm" svg:height="2.9897916666667cm"><draw:image xlink:href="Pictures/7ad7040acad7b15f84034bf84824edbf.png" xlink:type="simple" xlink:show="embed" xlink:actuate="onLoad"/></draw:frame></text:p>
      <text:p text:style-name="Text_20_body">Figure 13 Обновить</text:p>
      <text:p text:style-name="Text_20_body">При обновлении отчет будет перезагружен. Так же можно воспользоваться кнопкой “Применить фильтры из отмеченных полей”</text:p>
      <text:h text:style-name="Heading_20_3" text:outline-level="3"><text:bookmark-start text:name="__RefHeading___скидка_17"/><text:bookmark-start text:name="скидка"/>Скидка<text:bookmark-end text:name="__RefHeading___скидка_17"/><text:bookmark-end text:name="скидка"/></text:h>
      <text:p text:style-name="Text_20_body">Позволяет отобразить услуги только с указанной скидкой. В список попадают все скидки, используемые в клинике. Множественный выбор. Для применения требуется нажать на кнопку “Обновить” справа.</text:p>
      <text:p text:style-name="Text_20_body"><draw:frame draw:style-name="media" draw:name="13" text:anchor-type="as-char" draw:z-index="13" svg:width="2.9897916666667cm" svg:height="2.9897916666667cm"><draw:image xlink:href="Pictures/7ad7040acad7b15f84034bf84824edbf.png" xlink:type="simple" xlink:show="embed" xlink:actuate="onLoad"/></draw:frame></text:p>
      <text:p text:style-name="Text_20_body">Figure 14 Обновить</text:p>
      <text:p text:style-name="Text_20_body">При обновлении отчет будет перезагружен. Так же можно воспользоваться кнопкой “Применить фильтры из отмеченных полей”</text:p>
      <text:h text:style-name="Heading_20_3" text:outline-level="3"><text:bookmark-start text:name="__RefHeading___страховая_компания_18"/><text:bookmark-start text:name="страховая_компания"/>Страховая компания<text:bookmark-end text:name="__RefHeading___страховая_компания_18"/><text:bookmark-end text:name="страховая_компания"/></text:h>
      <text:p text:style-name="Text_20_body">Позволяет отобразить услуги по ОМС, ДМС или Договору с юр.лицами только для указанной компании. Множественный выбор. Для применения требуется нажать на кнопку “Обновить” справа.</text:p>
      <text:p text:style-name="Text_20_body"><draw:frame draw:style-name="media" draw:name="14" text:anchor-type="as-char" draw:z-index="14" svg:width="2.9897916666667cm" svg:height="2.9897916666667cm"><draw:image xlink:href="Pictures/7ad7040acad7b15f84034bf84824edbf.png" xlink:type="simple" xlink:show="embed" xlink:actuate="onLoad"/></draw:frame></text:p>
      <text:p text:style-name="Text_20_body">Figure 15 Обновить</text:p>
      <text:p text:style-name="Text_20_body">При обновлении отчет будет перезагружен. Так же можно воспользоваться кнопкой “Применить фильтры из отмеченных полей”</text:p>
      <text:h text:style-name="Heading_20_3" text:outline-level="3"><text:bookmark-start text:name="__RefHeading___группировать_по_19"/><text:bookmark-start text:name="группировать_по"/>Группировать по<text:bookmark-end text:name="__RefHeading___группировать_по_19"/><text:bookmark-end text:name="группировать_по"/></text:h>
      <text:p text:style-name="Text_20_body">В данном выпадающем списке выводятся все столбцы отчета. При выборе поля - отчет будет сгруппирован по данному столбцу и будут выведены итоговые суммы и количества. см. Группировка отчета.</text:p>
      <text:h text:style-name="Heading_20_3" text:outline-level="3"><text:bookmark-start text:name="__RefHeading___поиск_20"/><text:bookmark-start text:name="поиск"/>Поиск<text:bookmark-end text:name="__RefHeading___поиск_20"/><text:bookmark-end text:name="поиск"/></text:h>
      <text:p text:style-name="Text_20_body">Позволяет произвести поиск по данным любого столбца отчета</text:p>
      <text:h text:style-name="Heading_20_2" text:outline-level="2"><text:bookmark-start text:name="__RefHeading___кнопки_на_отчете_21"/><text:bookmark-start text:name="кнопки_на_отчете"/>Кнопки на отчете<text:bookmark-end text:name="__RefHeading___кнопки_на_отчете_21"/><text:bookmark-end text:name="кнопки_на_отчете"/></text:h>
      <text:h text:style-name="Heading_20_3" text:outline-level="3"><text:bookmark-start text:name="__RefHeading___применить_фильтр_из_отмеченных_полей_22"/><text:bookmark-start text:name="применить_фильтр_из_отмеченных_полей"/>Применить фильтр из отмеченных полей<text:bookmark-end text:name="__RefHeading___применить_фильтр_из_отмеченных_полей_22"/><text:bookmark-end text:name="применить_фильтр_из_отмеченных_полей"/></text:h>
      <text:p text:style-name="Text_20_body">Передает все фильтры на обновление отчета. Если было изменено сразу несколько фильтров, то все они вступят в действие одновременно.</text:p>
      <text:h text:style-name="Heading_20_3" text:outline-level="3"><text:bookmark-start text:name="__RefHeading___скопировать_ссылку_с_параметрами_23"/><text:bookmark-start text:name="скопировать_ссылку_с_параметрами"/>Скопировать ссылку с параметрами<text:bookmark-end text:name="__RefHeading___скопировать_ссылку_с_параметрами_23"/><text:bookmark-end text:name="скопировать_ссылку_с_параметрами"/></text:h>
      <text:p text:style-name="Text_20_body">Копирует в буфер обмена ссылку на данный отчет со всеми заполненными в текущий момент фильтрами. Позволяет указать ссылку как дополнительный отчет в меню отчетов.</text:p>
      <text:h text:style-name="Heading_20_3" text:outline-level="3"><text:bookmark-start text:name="__RefHeading___сбросить_все_фильтры_24"/><text:bookmark-start text:name="сбросить_все_фильтры"/>Сбросить все фильтры<text:bookmark-end text:name="__RefHeading___сбросить_все_фильтры_24"/><text:bookmark-end text:name="сбросить_все_фильтры"/></text:h>
      <text:p text:style-name="Text_20_body">Устанавливает значение по умолчанию для всех фильтров.</text:p>
      <text:h text:style-name="Heading_20_3" text:outline-level="3"><text:bookmark-start text:name="__RefHeading___csv_25"/><text:bookmark-start text:name="csv"/>CSV<text:bookmark-end text:name="__RefHeading___csv_25"/><text:bookmark-end text:name="csv"/></text:h>
      <text:p text:style-name="Text_20_body">Скачивает текущий отчет в формате CSV</text:p>
      <text:h text:style-name="Heading_20_3" text:outline-level="3"><text:bookmark-start text:name="__RefHeading___excel_26"/><text:bookmark-start text:name="excel"/>Excel<text:bookmark-end text:name="__RefHeading___excel_26"/><text:bookmark-end text:name="excel"/></text:h>
      <text:p text:style-name="Text_20_body">Скачивает текущий отчет в формате Excel 2003</text:p>
      <text:h text:style-name="Heading_20_3" text:outline-level="3"><text:bookmark-start text:name="__RefHeading___pdf_27"/><text:bookmark-start text:name="pdf"/>PDF<text:bookmark-end text:name="__RefHeading___pdf_27"/><text:bookmark-end text:name="pdf"/></text:h>
      <text:p text:style-name="Text_20_body">Скачивает текущий отчет в формате PDF</text:p>
      <text:h text:style-name="Heading_20_3" text:outline-level="3"><text:bookmark-start text:name="__RefHeading___видимость_столбцов_28"/><text:bookmark-start text:name="видимость_столбцов"/>Видимость столбцов<text:bookmark-end text:name="__RefHeading___видимость_столбцов_28"/><text:bookmark-end text:name="видимость_столбцов"/></text:h>
      <text:p text:style-name="Text_20_body">Отображает всплывающее окно, в котором можно выбрать какие из столбцов должны быть отображены</text:p>
      <text:h text:style-name="Heading_20_3" text:outline-level="3"><text:bookmark-start text:name="__RefHeading___отобразить_все_столбцы_29"/><text:bookmark-start text:name="отобразить_все_столбцы"/>Отобразить все столбцы<text:bookmark-end text:name="__RefHeading___отобразить_все_столбцы_29"/><text:bookmark-end text:name="отобразить_все_столбцы"/></text:h>
      <text:p text:style-name="Text_20_body">Отображает все скрытые столбцы</text:p>
      <text:h text:style-name="Heading_20_3" text:outline-level="3"><text:bookmark-start text:name="__RefHeading___печать_30"/><text:bookmark-start text:name="печать"/>Печать<text:bookmark-end text:name="__RefHeading___печать_30"/><text:bookmark-end text:name="печать"/></text:h>
      <text:p text:style-name="Text_20_body">Отправляет отчет на печать (без блока фильтров)</text:p>
      <text:h text:style-name="Heading_20_2" text:outline-level="2"><text:bookmark-start text:name="__RefHeading___столбцы_отчета_31"/><text:bookmark-start text:name="столбцы_отчета"/>Столбцы отчета<text:bookmark-end text:name="__RefHeading___столбцы_отчета_31"/><text:bookmark-end text:name="столбцы_отчета"/></text:h>
      <text:h text:style-name="Heading_20_3" text:outline-level="3"><text:bookmark-start text:name="__RefHeading___дата_32"/><text:bookmark-start text:name="дата"/>Дата<text:bookmark-end text:name="__RefHeading___дата_32"/><text:bookmark-end text:name="дата"/></text:h>
      <text:p text:style-name="Text_20_body">Дата оказания услуги</text:p>
      <text:h text:style-name="Heading_20_3" text:outline-level="3"><text:bookmark-start text:name="__RefHeading___id_33"/><text:bookmark-start text:name="id"/>ID<text:bookmark-end text:name="__RefHeading___id_33"/><text:bookmark-end text:name="id"/></text:h>
      <text:p text:style-name="Text_20_body">Внутренний уникальный индекс услуги</text:p>
      <text:h text:style-name="Heading_20_3" text:outline-level="3"><text:bookmark-start text:name="__RefHeading___оплата_34"/><text:bookmark-start text:name="оплата"/>Оплата<text:bookmark-end text:name="__RefHeading___оплата_34"/><text:bookmark-end text:name="оплата"/></text:h>
      <text:p text:style-name="Text_20_body">Указывает по какому виду оплаты прошла услуга</text:p>
      <text:h text:style-name="Heading_20_3" text:outline-level="3"><text:bookmark-start text:name="__RefHeading___компания_35"/><text:bookmark-start text:name="компания"/>Компания<text:bookmark-end text:name="__RefHeading___компания_35"/><text:bookmark-end text:name="компания"/></text:h>
      <text:p text:style-name="Text_20_body">Указывает компанию, по договору с которой прошла услуга. Только для ОМС, ДМС</text:p>
      <text:h text:style-name="Heading_20_3" text:outline-level="3"><text:bookmark-start text:name="__RefHeading___полис_36"/><text:bookmark-start text:name="полис"/>Полис<text:bookmark-end text:name="__RefHeading___полис_36"/><text:bookmark-end text:name="полис"/></text:h>
      <text:p text:style-name="Text_20_body">Указывает номер полиса пациента, по которому прошла услуга. Только для ОМС, ДМС</text:p>
      <text:h text:style-name="Heading_20_3" text:outline-level="3"><text:bookmark-start text:name="__RefHeading___ак_37"/><text:bookmark-start text:name="ак"/>АК<text:bookmark-end text:name="__RefHeading___ак_37"/><text:bookmark-end text:name="ак"/></text:h>
      <text:p text:style-name="Text_20_body">Номер амбулаторной карты пациента, получившего услугу</text:p>
      <text:h text:style-name="Heading_20_3" text:outline-level="3"><text:bookmark-start text:name="__RefHeading___пациент_38"/><text:bookmark-start text:name="пациент"/>Пациент<text:bookmark-end text:name="__RefHeading___пациент_38"/><text:bookmark-end text:name="пациент"/></text:h>
      <text:p text:style-name="Text_20_body">Ф.И.О. пациента, получившего услугу</text:p>
      <text:h text:style-name="Heading_20_3" text:outline-level="3"><text:bookmark-start text:name="__RefHeading___услуга_39"/><text:bookmark-start text:name="услуга1"/>Услуга<text:bookmark-end text:name="__RefHeading___услуга_39"/><text:bookmark-end text:name="услуга1"/></text:h>
      <text:p text:style-name="Text_20_body">Код и наименование оказанной услуги</text:p>
      <text:h text:style-name="Heading_20_3" text:outline-level="3"><text:bookmark-start text:name="__RefHeading___кол-во_услуг_40"/><text:bookmark-start text:name="кол-во_услуг"/>Кол-во услуг<text:bookmark-end text:name="__RefHeading___кол-во_услуг_40"/><text:bookmark-end text:name="кол-во_услуг"/></text:h>
      <text:p text:style-name="Text_20_body">Количество оказанных услуг данного типа</text:p>
      <text:h text:style-name="Heading_20_3" text:outline-level="3"><text:bookmark-start text:name="__RefHeading___скидка_41"/><text:bookmark-start text:name="скидка1"/>Скидка<text:bookmark-end text:name="__RefHeading___скидка_41"/><text:bookmark-end text:name="скидка1"/></text:h>
      <text:p text:style-name="Text_20_body">Процент скидки на услугу</text:p>
      <text:h text:style-name="Heading_20_3" text:outline-level="3"><text:bookmark-start text:name="__RefHeading___цена_со_скидкой_42"/><text:bookmark-start text:name="цена_со_скидкой"/>Цена со скидкой<text:bookmark-end text:name="__RefHeading___цена_со_скидкой_42"/><text:bookmark-end text:name="цена_со_скидкой"/></text:h>
      <text:p text:style-name="Text_20_body">Цена услуги с учетом скидки и количества услуг</text:p>
      <text:h text:style-name="Heading_20_3" text:outline-level="3"><text:bookmark-start text:name="__RefHeading___цена_без_скидки_43"/><text:bookmark-start text:name="цена_без_скидки"/>Цена без скидки<text:bookmark-end text:name="__RefHeading___цена_без_скидки_43"/><text:bookmark-end text:name="цена_без_скидки"/></text:h>
      <text:p text:style-name="Text_20_body">Цена услуги с учетом количетсва</text:p>
      <text:h text:style-name="Heading_20_3" text:outline-level="3"><text:bookmark-start text:name="__RefHeading___отд_44"/><text:bookmark-start text:name="отд"/>Отд.<text:bookmark-end text:name="__RefHeading___отд_44"/><text:bookmark-end text:name="отд"/></text:h>
      <text:p text:style-name="Text_20_body">Отделение, в котором оказали услугу</text:p>
      <text:h text:style-name="Heading_20_3" text:outline-level="3"><text:bookmark-start text:name="__RefHeading___спец_45"/><text:bookmark-start text:name="спец"/>Спец.<text:bookmark-end text:name="__RefHeading___спец_45"/><text:bookmark-end text:name="спец"/></text:h>
      <text:p text:style-name="Text_20_body">Наименование специальности специалиста оказавшего услугу</text:p>
      <text:h text:style-name="Heading_20_3" text:outline-level="3"><text:bookmark-start text:name="__RefHeading___с_id_46"/><text:bookmark-start text:name="с_id"/>1С ID<text:bookmark-end text:name="__RefHeading___с_id_46"/><text:bookmark-end text:name="с_id"/></text:h>
      <text:p text:style-name="Text_20_body">Идентификатор</text:p>
      <text:h text:style-name="Heading_20_3" text:outline-level="3"><text:bookmark-start text:name="__RefHeading___сотр_47"/><text:bookmark-start text:name="сотр"/>Сотр.<text:bookmark-end text:name="__RefHeading___сотр_47"/><text:bookmark-end text:name="сотр"/></text:h>
      <text:p text:style-name="Text_20_body">Ф.И.О. специалиста оказавшего услугу</text:p>
      <text:h text:style-name="Heading_20_3" text:outline-level="3"><text:bookmark-start text:name="__RefHeading___блок._записи_48"/><text:bookmark-start text:name="блок._записи"/>Блок. записи<text:bookmark-end text:name="__RefHeading___блок._записи_48"/><text:bookmark-end text:name="блок._записи"/></text:h>
      <text:p text:style-name="Text_20_body">Дата блокировки протокола</text:p>
      <text:h text:style-name="Heading_20_3" text:outline-level="3"><text:bookmark-start text:name="__RefHeading___медикаменты_49"/><text:bookmark-start text:name="медикаменты"/>Медикаменты<text:bookmark-end text:name="__RefHeading___медикаменты_49"/><text:bookmark-end text:name="медикаменты"/></text:h>
      <text:p text:style-name="Text_20_body">Список препаратов из аптеки, который был указан в настройках услуги, как необходимый для оказания услуги. Не является реальным списанием препаратов. Справочная информация.</text:p>
      <text:p text:style-name="Text_20_body">Добавлено по заявке <draw:frame draw:style-name="media" draw:name="15" text:anchor-type="as-char" draw:z-index="15" svg:width="0.3175cm" svg:height="0.34017857142857cm"><draw:image xlink:href="Pictures/1787c3811a388b4ac1693eed2c73ecca.png" xlink:type="simple" xlink:show="embed" xlink:actuate="onLoad"/></draw:frame><text:a xlink:type="simple" xlink:href="https://mgerm.atlassian.net/browse/OSOBSTAT-144" text:style-name="Internet_20_link" text:visited-style-name="Visited_20_Internet_20_Link">OSOBSTAT-144</text:a> - Режим реестра услуг с отображением привязанных препаратов <text:span text:style-name="Strong_20_Emphasis"> завершено </text:span></text:p>
      <text:h text:style-name="Heading_20_3" text:outline-level="3"><text:bookmark-start text:name="__RefHeading___пустой_50"/><text:bookmark-start text:name="пустой"/>Пустой<text:bookmark-end text:name="__RefHeading___пустой_50"/><text:bookmark-end text:name="пустой"/></text:h>
      <text:p text:style-name="Text_20_body">Кнопка для перехода в амбулаторную карту пациента</text:p>
      <text:h text:style-name="Heading_20_2" text:outline-level="2"><text:bookmark-start text:name="__RefHeading___группировка_отчета_51"/><text:bookmark-start text:name="группировка_отчета"/>Группировка отчета<text:bookmark-end text:name="__RefHeading___группировка_отчета_51"/><text:bookmark-end text:name="группировка_отчета"/></text:h>
      <text:p text:style-name="Text_20_body"><draw:frame draw:style-name="media" draw:name="16" text:anchor-type="as-char" draw:z-index="16" svg:width="14.975416666667cm" svg:height="7.5573974491555cm"><draw:image xlink:href="Pictures/34f61b58604993088709239e44613ca9.png" xlink:type="simple" xlink:show="embed" xlink:actuate="onLoad"/></draw:frame></text:p>
      <text:p text:style-name="Text_20_body">Figure 16 Отчет сгруппированный по дате</text:p>
      <text:p text:style-name="Text_20_body">При использовании группировки, выбранные столбцы будут оставаться уникальными. Остальные столбцы будут скрыты. Будут выведены дополнительные столбцы.</text:p>
      <text:list text:style-name="List_20_1" text:continue-numbering="false">
        <text:list-item>
          <text:p text:style-name="List_20_1_Content_First">Кол-во услуг - Общее количество услуг, подходящих под правила группировки</text:p>
        </text:list-item>
        <text:list-item>
          <text:p text:style-name="List_20_1_Content">Кол-во лиц - Количество пациентов, подходящих под правила группировки</text:p>
        </text:list-item>
        <text:list-item>
          <text:p text:style-name="List_20_1_Content">Цена со скидкой - Сумма всех услуг с учетом количества и скидки, подходящих под правила группировки</text:p>
        </text:list-item>
        <text:list-item>
          <text:p text:style-name="List_20_1_Content">Цена без скидки - Сумма всех услуг с учетом количества, подходящих под правила группировки</text:p>
        </text:list-item>
        <text:list-item>
          <text:p text:style-name="List_20_1_Content_Last">Средний показатель - Цена без скидки деленная на количество услуг
Отчет позволяет применять множественные группировки. Например</text:p>
        </text:list-item>
      </text:list>
      <text:p text:style-name="Text_20_body"><draw:frame draw:style-name="media" draw:name="17" text:anchor-type="as-char" draw:z-index="17" svg:width="14.975416666667cm" svg:height="6.0832780656304cm"><draw:image xlink:href="Pictures/a060cb64cf195f4d7e4c6762a291c524.png" xlink:type="simple" xlink:show="embed" xlink:actuate="onLoad"/></draw:frame></text:p>
      <text:p text:style-name="Text_20_body">Figure 17 Отчет сгруппирован по дате и услуге</text:p>
      <text:p text:style-name="Text_20_body"><draw:frame draw:style-name="media" draw:name="18" text:anchor-type="as-char" draw:z-index="18" svg:width="14.975416666667cm" svg:height="4.5685087038952cm"><draw:image xlink:href="Pictures/b00958fb95169f36a034e72031f37684.png" xlink:type="simple" xlink:show="embed" xlink:actuate="onLoad"/></draw:frame></text:p>
      <text:p text:style-name="Text_20_body">Figure 18 Отчет сгруппирован по дате и сотруднику</text:p>
      <text:p text:style-name="Text_20_body"><draw:frame draw:style-name="media" draw:name="19" text:anchor-type="as-char" draw:z-index="19" svg:width="14.975416666667cm" svg:height="6.5556940049226cm"><draw:image xlink:href="Pictures/a2dd4e7e54b1b92fc28c6b93636f775f.png" xlink:type="simple" xlink:show="embed" xlink:actuate="onLoad"/></draw:frame></text:p>
      <text:p text:style-name="Text_20_body">Figure 19 Отчет сгруппирован по сотруднику и услуге</text:p>
      <text:h text:style-name="Heading_20_1" text:outline-level="1"><text:bookmark-start text:name="__RefHeading___NoTitle_52"/><text:bookmark-start text:name="section"/><text:bookmark-end text:name="__RefHeading___NoTitle_52"/><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reports:vaolume:reestr</dc:title>
  </office:meta>
</office:document-meta>
</file>