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862b0394baea9dffc0e6f3ae6292ca.png"/>
  <manifest:file-entry manifest:media-type="image/png" manifest:full-path="Pictures/ab8a8ad816eefd45266ce5c205b80d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ster:mandatoryrecords"/><text:bookmark-start text:name="__RefHeading___ежедневные_записи_1"/><text:bookmark-start text:name="ежедневные_записи"/>Ежедневные записи<text:bookmark-end text:name="__RefHeading___ежедневные_записи_1"/><text:bookmark-end text:name="ежедневные_записи"/></text:h>
      <text:p text:style-name="Text_20_body">В левом меню, в списке пациентов вы увидите желтый восклицательный знак рядом с ФИО пациента, если у данного пациента сегодня не были созданы обязательные записи</text:p>
      <text:p text:style-name="Text_20_body"><draw:frame draw:style-name="media" draw:name="0" text:anchor-type="as-char" draw:z-index="0" svg:width="10.583333333333cm" svg:height="8.7043080939948cm"><draw:image xlink:href="Pictures/fd862b0394baea9dffc0e6f3ae6292ca.png" xlink:type="simple" xlink:show="embed" xlink:actuate="onLoad"/></draw:frame></text:p>
      <text:p text:style-name="Text_20_body">Если нажать на восклицательный знак - вы будете перемещены в блок, в котором указан список записей, которые необходимо создать, с возможностью добавления записи</text:p>
      <text:p text:style-name="Text_20_body"><draw:frame draw:style-name="media" draw:name="1" text:anchor-type="as-char" draw:z-index="1" svg:width="10.583333333333cm" svg:height="6.8527083333333cm"><draw:image xlink:href="Pictures/ab8a8ad816eefd45266ce5c205b80d90.png" xlink:type="simple" xlink:show="embed" xlink:actuate="onLoad"/></draw:frame></text:p>
      <text:p text:style-name="Text_20_body">Нажмите на «зеленый плюс» напротив записи. Запись будет добавлена в историю болезни пациента. Заполните запись как обычно, сохраните данные и заблокируйте запись.</text:p>
      <text:p text:style-name="Text_20_body">Когда все ежедневные записи у пациента будут добавлены - восклицательный знак из списка пациентов пропаде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ister:mandatoryrecords</dc:title>
  </office:meta>
</office:document-meta>
</file>