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uis:comagic"/>curl «<text:a xlink:type="simple" xlink:href="http://localhost/_services/ExternalServices/CoMagic.send?no_connection=1&amp;token=" text:style-name="Internet_20_link" text:visited-style-name="Visited_20_Internet_20_Link">http://localhost/_services/ExternalServices/CoMagic.send?no_connection=1&amp;token=</text:a><text:a xlink:type="simple" xlink:href="http://mgdemo.ru:5555/lib/exe/fetch.php?media=uis:%D1%82%D0%BE%D0%BA%D0%B5%D0%BD" text:style-name="Internet_20_link" text:visited-style-name="Visited_20_Internet_20_Link">токен</text:a>»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is:comagic</dc:title>
  </office:meta>
</office:document-meta>
</file>