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db58f8f53074a1abcfab1babb352e.png"/>
  <manifest:file-entry manifest:media-type="image/png" manifest:full-path="Pictures/7d6fb2ba4105bc1bacf1b17b8467462b.png"/>
  <manifest:file-entry manifest:media-type="image/png" manifest:full-path="Pictures/57b2e55936d2f6db83afabd13102f92d.png"/>
  <manifest:file-entry manifest:media-type="image/png" manifest:full-path="Pictures/396a9801e0326a3d4eaed47f2241ef57.png"/>
  <manifest:file-entry manifest:media-type="image/png" manifest:full-path="Pictures/5430a9d16e172b1e44102561cfb6c5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is:settings:ip"/>Включение  - адреса в список разрешенных</text:p>
      <text:p text:style-name="Text_20_body">Для того, чтобы сервис UIS разрешал доступ к работе механизмов, требуется добавить  - адрес системы в список разрешенных. Для этого надо перейти в раздел «Аккаунт»</text:p>
      <text:p text:style-name="Text_20_body"><draw:frame draw:style-name="mediacenter" draw:name="0" text:anchor-type="paragraph" draw:z-index="0" svg:width="49.080208333333cm" style:rel-width="100%" svg:height="4.7095833333333cm" style:rel-height="scale"><draw:image xlink:href="Pictures/742db58f8f53074a1abcfab1babb352e.png" xlink:type="simple" xlink:show="embed" xlink:actuate="onLoad"/></draw:frame></text:p>
      <text:p text:style-name="Text_20_body">Далее перейдите в раздел «Правила и настройки безопасности» → «API» и нажмите кнопку «Добавить»</text:p>
      <text:p text:style-name="Text_20_body"><draw:frame draw:style-name="mediacenter" draw:name="1" text:anchor-type="paragraph" draw:z-index="1" svg:width="32.834791666667cm" style:rel-width="100%" svg:height="14.234583333333cm" style:rel-height="scale"><draw:image xlink:href="Pictures/7d6fb2ba4105bc1bacf1b17b8467462b.png" xlink:type="simple" xlink:show="embed" xlink:actuate="onLoad"/></draw:frame>В таблице выше отобразится новая строка.</text:p>
      <text:p text:style-name="Text_20_body"><draw:frame draw:style-name="mediacenter" draw:name="2" text:anchor-type="paragraph" draw:z-index="2" svg:width="32.358541666667cm" style:rel-width="100%" svg:height="15.028333333333cm" style:rel-height="scale"><draw:image xlink:href="Pictures/57b2e55936d2f6db83afabd13102f92d.png" xlink:type="simple" xlink:show="embed" xlink:actuate="onLoad"/></draw:frame>Заполните ее данными ( - адрес и описание) и нажмите кнопку «Сохранить»</text:p>
      <text:p text:style-name="Text_20_body"><draw:frame draw:style-name="mediacenter" draw:name="3" text:anchor-type="paragraph" draw:z-index="3" svg:width="32.464375cm" style:rel-width="100%" svg:height="14.710833333333cm" style:rel-height="scale"><draw:image xlink:href="Pictures/396a9801e0326a3d4eaed47f2241ef57.png" xlink:type="simple" xlink:show="embed" xlink:actuate="onLoad"/></draw:frame>После этого, в таблице будет указан новый адрес и доступ для работы API будет разрешен</text:p>
      <text:p text:style-name="Text_20_body"><draw:frame draw:style-name="mediacenter" draw:name="4" text:anchor-type="paragraph" draw:z-index="4" svg:width="32.199791666667cm" style:rel-width="100%" svg:height="13.97cm" style:rel-height="scale"><draw:image xlink:href="Pictures/5430a9d16e172b1e44102561cfb6c5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settings:ip</dc:title>
  </office:meta>
</office:document-meta>
</file>