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4348e5b85db4819e7137558fcafaccc.png"/>
  <manifest:file-entry manifest:media-type="image/png" manifest:full-path="Pictures/f191623e94190e656cb0d80677e2f314.png"/>
  <manifest:file-entry manifest:media-type="image/png" manifest:full-path="Pictures/b5a341a963acb8dd2b08eefa2604cf8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is:settings:lk:notifications"/><text:bookmark-start text:name="__RefHeading___добавление_уведомления_1"/><text:bookmark-start text:name="добавление_уведомления"/>Добавление уведомления<text:bookmark-end text:name="__RefHeading___добавление_уведомления_1"/><text:bookmark-end text:name="добавление_уведомления"/></text:h>
      <text:p text:style-name="Text_20_body">Перейдите в блок «Уведомления»</text:p>
      <text:p text:style-name="Text_20_body"><draw:frame draw:style-name="mediacenter" draw:name="0" text:anchor-type="paragraph" draw:z-index="0" svg:width="49.133125cm" style:rel-width="100%" svg:height="14.737291666667cm" style:rel-height="scale"><draw:image xlink:href="Pictures/54348e5b85db4819e7137558fcafaccc.png" xlink:type="simple" xlink:show="embed" xlink:actuate="onLoad"/></draw:frame></text:p>
      <text:p text:style-name="Text_20_body">Нажмите кнопку «Добавить уведомление»</text:p>
      <text:p text:style-name="Text_20_body"><draw:frame draw:style-name="mediacenter" draw:name="1" text:anchor-type="paragraph" draw:z-index="1" svg:width="26.564166666667cm" style:rel-width="100%" svg:height="15.372291666667cm" style:rel-height="scale"><draw:image xlink:href="Pictures/f191623e94190e656cb0d80677e2f314.png" xlink:type="simple" xlink:show="embed" xlink:actuate="onLoad"/></draw:frame>Перед вами будет форма заполнения данных уведомления</text:p>
      <text:p text:style-name="Text_20_body"><draw:frame draw:style-name="mediacenter" draw:name="2" text:anchor-type="paragraph" draw:z-index="2" svg:width="26.405416666667cm" style:rel-width="100%" svg:height="18.758958333333cm" style:rel-height="scale"><draw:image xlink:href="Pictures/b5a341a963acb8dd2b08eefa2604cf81.png" xlink:type="simple" xlink:show="embed" xlink:actuate="onLoad"/></draw:frame></text:p>
      <text:p text:style-name="Text_20_body">Заполните данные согласно приложенным инструкциям и нахмите кнопку «Создать»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is:settings:lk:notifications</dc:title>
  </office:meta>
</office:document-meta>
</file>