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is:settings:lk:notifications:callended"/><text:bookmark-start text:name="__RefHeading___уведомление_завершение_звонка_1"/><text:bookmark-start text:name="уведомление_завершение_звонка"/>Уведомление "Завершение звонка"<text:bookmark-end text:name="__RefHeading___уведомление_завершение_звонка_1"/><text:bookmark-end text:name="уведомление_завершение_звонка"/></text:h>
      <text:h text:style-name="Heading_20_2" text:outline-level="2"><text:bookmark-start text:name="__RefHeading___основные_настройки_2"/><text:bookmark-start text:name="основные_настройки"/>Основные настройки<text:bookmark-end text:name="__RefHeading___основные_настройки_2"/><text:bookmark-end text:name="основные_настройки"/></text:h>
      <text:p text:style-name="Text_20_body">Название уведомления: <text:span text:style-name="Source_20_Text">Завершение звонка</text:span></text:p>
      <text:p text:style-name="Text_20_body">Тип события: <text:span text:style-name="Source_20_Text">Завершение звонка</text:span></text:p>
      <text:p text:style-name="Text_20_body">Активно: <text:span text:style-name="Source_20_Text">Включено</text:span></text:p>
      <text:h text:style-name="Heading_20_2" text:outline-level="2"><text:bookmark-start text:name="__RefHeading___способы_уведомлений_3"/><text:bookmark-start text:name="способы_уведомлений"/>Способы уведомлений<text:bookmark-end text:name="__RefHeading___способы_уведомлений_3"/><text:bookmark-end text:name="способы_уведомлений"/></text:h>
      <text:p text:style-name="Text_20_body">HTTP - <text:span text:style-name="Source_20_Text">Включено</text:span></text:p>
      <text:p text:style-name="Text_20_body">Метод - <text:span text:style-name="Source_20_Text">POST</text:span></text:p>
      <text:p text:style-name="Text_20_body">URL - &lt; адрес модуля связи mgerm_external&gt; /uis/call/ended</text:p>
      <text:h text:style-name="Heading_20_2" text:outline-level="2"><text:bookmark-start text:name="__RefHeading___json_для_тела_запроса_4"/><text:bookmark-start text:name="json_для_тела_запроса"/>JSON Для тела запроса<text:bookmark-end text:name="__RefHeading___json_для_тела_запроса_4"/><text:bookmark-end text:name="json_для_тела_запроса"/></text:h>
      <text:p text:style-name="Text_20_body">===== <text:span text:style-name="Source_20_Text"> { <text:span text:style-name="underline">GESHI<text:span text:style-name="Emphasis">QUOT</text:span><text:span text:style-name="Emphasis">app</text:span>id</text:span>GESHI<text:span text:style-name="Emphasis">QUOT</text:span><text:span text:style-name="Emphasis">:<text:a xlink:type="simple" xlink:href="http://mgdemo.ru:5555/doku.php?id=uis:settings:lk:notifications:app_id_media_uis:settings:lk:notifications:app_id" text:style-name="Internet_20_link" text:visited-style-name="Visited_20_Internet_20_Link">app_id</text:a>, <text:span text:style-name="underline">GESHI<text:span text:style-name="Emphasis">QUOT</text:span><text:span text:style-name="Emphasis">attributes</text:span><text:span text:style-name="Emphasis">GESHI</text:span>QUOT</text:span>:<text:a xlink:type="simple" xlink:href="http://mgdemo.ru:5555/doku.php?id=uis:settings:lk:notifications:attributes_media_uis:settings:lk:notifications:attributes" text:style-name="Internet_20_link" text:visited-style-name="Visited_20_Internet_20_Link">attributes</text:a>, <text:span text:style-name="underline">GESHI<text:span text:style-name="Emphasis">QUOT</text:span><text:span text:style-name="Emphasis">call</text:span>session<text:span text:style-name="Emphasis">id</text:span><text:span text:style-name="Emphasis">GESHI</text:span>QUOT</text:span>:<text:a xlink:type="simple" xlink:href="http://mgdemo.ru:5555/doku.php?id=uis:settings:lk:notifications:call_session_id_media_uis:settings:lk:notifications:call_session_id" text:style-name="Internet_20_link" text:visited-style-name="Visited_20_Internet_20_Link">call_session_id</text:a>, <text:span text:style-name="underline">GESHI<text:span text:style-name="Emphasis">QUOT</text:span><text:span text:style-name="Emphasis">call</text:span>source</text:span>GESHI</text:span>QUOT<text:span text:style-name="underline">:<text:a xlink:type="simple" xlink:href="http://mgdemo.ru:5555/doku.php?id=uis:settings:lk:notifications:call_source_media_uis:settings:lk:notifications:call_source" text:style-name="Internet_20_link" text:visited-style-name="Visited_20_Internet_20_Link">call_source</text:a>, </text:span>GESHI<text:span text:style-name="Emphasis">QUOT</text:span><text:span text:style-name="Emphasis">called</text:span>phone<text:span text:style-name="Emphasis">number</text:span><text:span text:style-name="Emphasis">GESHI</text:span>QUOT<text:span text:style-name="underline">:<text:a xlink:type="simple" xlink:href="http://mgdemo.ru:5555/doku.php?id=uis:settings:lk:notifications:called_phone_number_media_uis:settings:lk:notifications:called_phone_number" text:style-name="Internet_20_link" text:visited-style-name="Visited_20_Internet_20_Link">called_phone_number</text:a>, </text:span>GESHI<text:span text:style-name="Emphasis">QUOT</text:span><text:span text:style-name="Emphasis">calling</text:span>phone<text:span text:style-name="Emphasis">number</text:span><text:span text:style-name="Emphasis">GESHI</text:span>QUOT<text:span text:style-name="underline">:<text:a xlink:type="simple" xlink:href="http://mgdemo.ru:5555/doku.php?id=uis:settings:lk:notifications:calling_phone_number_media_uis:settings:lk:notifications:calling_phone_number" text:style-name="Internet_20_link" text:visited-style-name="Visited_20_Internet_20_Link">calling_phone_number</text:a>, </text:span>GESHI<text:span text:style-name="Emphasis">QUOT</text:span><text:span text:style-name="Emphasis">communication</text:span>id<text:span text:style-name="underline">GESHI<text:span text:style-name="Emphasis">QUOT</text:span><text:span text:style-name="Emphasis">:<text:a xlink:type="simple" xlink:href="http://mgdemo.ru:5555/doku.php?id=uis:settings:lk:notifications:communication_id_media_uis:settings:lk:notifications:communication_id" text:style-name="Internet_20_link" text:visited-style-name="Visited_20_Internet_20_Link">communication_id</text:a>, <text:span text:style-name="underline">GESHI<text:span text:style-name="Emphasis">QUOT</text:span><text:span text:style-name="Emphasis">communication</text:span>type</text:span>GESHI</text:span>QUOT</text:span>:<text:a xlink:type="simple" xlink:href="http://mgdemo.ru:5555/doku.php?id=uis:settings:lk:notifications:communication_type_media_uis:settings:lk:notifications:communication_type" text:style-name="Internet_20_link" text:visited-style-name="Visited_20_Internet_20_Link">communication_type</text:a>, <text:span text:style-name="underline">GESHI<text:span text:style-name="Emphasis">QUOT</text:span><text:span text:style-name="Emphasis">contact</text:span>full<text:span text:style-name="Emphasis">name</text:span><text:span text:style-name="Emphasis">GESHI</text:span>QUOT</text:span>:<text:a xlink:type="simple" xlink:href="http://mgdemo.ru:5555/doku.php?id=uis:settings:lk:notifications:contact_full_name_media_uis:settings:lk:notifications:contact_full_name" text:style-name="Internet_20_link" text:visited-style-name="Visited_20_Internet_20_Link">contact_full_name</text:a>, <text:span text:style-name="underline">GESHI<text:span text:style-name="Emphasis">QUOT</text:span><text:span text:style-name="Emphasis">contact</text:span>group<text:span text:style-name="Emphasis">ids</text:span><text:span text:style-name="Emphasis">GESHI</text:span>QUOT</text:span>:<text:a xlink:type="simple" xlink:href="http://mgdemo.ru:5555/doku.php?id=uis:settings:lk:notifications:contact_group_ids_media_uis:settings:lk:notifications:contact_group_ids" text:style-name="Internet_20_link" text:visited-style-name="Visited_20_Internet_20_Link">contact_group_ids</text:a>, <text:span text:style-name="underline">GESHI<text:span text:style-name="Emphasis">QUOT</text:span><text:span text:style-name="Emphasis">contact</text:span>id</text:span>GESHI<text:span text:style-name="Emphasis">QUOT</text:span><text:span text:style-name="Emphasis">:<text:a xlink:type="simple" xlink:href="http://mgdemo.ru:5555/doku.php?id=uis:settings:lk:notifications:contact_id_media_uis:settings:lk:notifications:contact_id" text:style-name="Internet_20_link" text:visited-style-name="Visited_20_Internet_20_Link">contact_id</text:a>, <text:span text:style-name="underline">GESHI<text:span text:style-name="Emphasis">QUOT</text:span><text:span text:style-name="Emphasis">contact</text:span>phone<text:span text:style-name="Emphasis">number</text:span><text:span text:style-name="Emphasis">GESHI</text:span>QUOT</text:span>:<text:a xlink:type="simple" xlink:href="http://mgdemo.ru:5555/doku.php?id=uis:settings:lk:notifications:contact_phone_number_media_uis:settings:lk:notifications:contact_phone_number" text:style-name="Internet_20_link" text:visited-style-name="Visited_20_Internet_20_Link">contact_phone_number</text:a>, <text:span text:style-name="underline">GESHI<text:span text:style-name="Emphasis">QUOT</text:span><text:span text:style-name="Emphasis">cpn</text:span>region<text:span text:style-name="Emphasis">id</text:span><text:span text:style-name="Emphasis">GESHI</text:span>QUOT</text:span>:<text:a xlink:type="simple" xlink:href="http://mgdemo.ru:5555/doku.php?id=uis:settings:lk:notifications:cpn_region_id_media_uis:settings:lk:notifications:cpn_region_id" text:style-name="Internet_20_link" text:visited-style-name="Visited_20_Internet_20_Link">cpn_region_id</text:a>, <text:span text:style-name="underline">GESHI<text:span text:style-name="Emphasis">QUOT</text:span><text:span text:style-name="Emphasis">cpn</text:span>region<text:span text:style-name="Emphasis">name</text:span><text:span text:style-name="Emphasis">GESHI</text:span>QUOT</text:span>:<text:a xlink:type="simple" xlink:href="http://mgdemo.ru:5555/doku.php?id=uis:settings:lk:notifications:cpn_region_name_media_uis:settings:lk:notifications:cpn_region_name" text:style-name="Internet_20_link" text:visited-style-name="Visited_20_Internet_20_Link">cpn_region_name</text:a>, <text:span text:style-name="underline">GESHI<text:span text:style-name="Emphasis">QUOT</text:span><text:span text:style-name="Emphasis">direction</text:span><text:span text:style-name="Emphasis">GESHI</text:span>QUOT</text:span>:<text:a xlink:type="simple" xlink:href="http://mgdemo.ru:5555/doku.php?id=uis:settings:lk:notifications:direction_media_uis:settings:lk:notifications:direction" text:style-name="Internet_20_link" text:visited-style-name="Visited_20_Internet_20_Link">direction</text:a>, <text:span text:style-name="underline">GESHI<text:span text:style-name="Emphasis">QUOT</text:span><text:span text:style-name="Emphasis">external</text:span>id</text:span>GESHI</text:span>QUOT<text:span text:style-name="underline">:<text:a xlink:type="simple" xlink:href="http://mgdemo.ru:5555/doku.php?id=uis:settings:lk:notifications:external_id_media_uis:settings:lk:notifications:external_id" text:style-name="Internet_20_link" text:visited-style-name="Visited_20_Internet_20_Link">external_id</text:a>, </text:span>GESHI<text:span text:style-name="Emphasis">QUOT</text:span><text:span text:style-name="Emphasis">is</text:span>internal<text:span text:style-name="underline">GESHI<text:span text:style-name="Emphasis">QUOT</text:span><text:span text:style-name="Emphasis">:<text:a xlink:type="simple" xlink:href="http://mgdemo.ru:5555/doku.php?id=uis:settings:lk:notifications:is_internal_media_uis:settings:lk:notifications:is_internal" text:style-name="Internet_20_link" text:visited-style-name="Visited_20_Internet_20_Link">is_internal</text:a>, <text:span text:style-name="underline">GESHI<text:span text:style-name="Emphasis">QUOT</text:span><text:span text:style-name="Emphasis">notification</text:span>mnemonic</text:span>GESHI</text:span>QUOT</text:span>:<text:a xlink:type="simple" xlink:href="http://mgdemo.ru:5555/doku.php?id=uis:settings:lk:notifications:notification_mnemonic_media_uis:settings:lk:notifications:notification_mnemonic" text:style-name="Internet_20_link" text:visited-style-name="Visited_20_Internet_20_Link">notification_mnemonic</text:a>, <text:span text:style-name="underline">GESHI<text:span text:style-name="Emphasis">QUOT</text:span><text:span text:style-name="Emphasis">notification</text:span>name</text:span>GESHI<text:span text:style-name="Emphasis">QUOT</text:span><text:span text:style-name="Emphasis">:<text:a xlink:type="simple" xlink:href="http://mgdemo.ru:5555/doku.php?id=uis:settings:lk:notifications:notification_name_media_uis:settings:lk:notifications:notification_name" text:style-name="Internet_20_link" text:visited-style-name="Visited_20_Internet_20_Link">notification_name</text:a>, <text:span text:style-name="underline">GESHI<text:span text:style-name="Emphasis">QUOT</text:span><text:span text:style-name="Emphasis">notification</text:span>time</text:span>GESHI</text:span>QUOT<text:span text:style-name="underline">:<text:a xlink:type="simple" xlink:href="http://mgdemo.ru:5555/doku.php?id=uis:settings:lk:notifications:notification_time_media_uis:settings:lk:notifications:notification_time" text:style-name="Internet_20_link" text:visited-style-name="Visited_20_Internet_20_Link">notification_time</text:a>, </text:span>GESHI<text:span text:style-name="Emphasis">QUOT</text:span><text:span text:style-name="Emphasis">notification</text:span>timestamp<text:span text:style-name="underline">GESHI<text:span text:style-name="Emphasis">QUOT</text:span><text:span text:style-name="Emphasis">:<text:a xlink:type="simple" xlink:href="http://mgdemo.ru:5555/doku.php?id=uis:settings:lk:notifications:notification_timestamp_media_uis:settings:lk:notifications:notification_timestamp" text:style-name="Internet_20_link" text:visited-style-name="Visited_20_Internet_20_Link">notification_timestamp</text:a>, <text:span text:style-name="underline">GESHI<text:span text:style-name="Emphasis">QUOT</text:span><text:span text:style-name="Emphasis">scenario</text:span>id</text:span>GESHI</text:span>QUOT</text:span>:<text:a xlink:type="simple" xlink:href="http://mgdemo.ru:5555/doku.php?id=uis:settings:lk:notifications:scenario_id_media_uis:settings:lk:notifications:scenario_id" text:style-name="Internet_20_link" text:visited-style-name="Visited_20_Internet_20_Link">scenario_id</text:a>, <text:span text:style-name="underline">GESHI<text:span text:style-name="Emphasis">QUOT</text:span><text:span text:style-name="Emphasis">scenario</text:span>name</text:span>GESHI<text:span text:style-name="Emphasis">QUOT</text:span><text:span text:style-name="Emphasis">:<text:a xlink:type="simple" xlink:href="http://mgdemo.ru:5555/doku.php?id=uis:settings:lk:notifications:scenario_name_media_uis:settings:lk:notifications:scenario_name" text:style-name="Internet_20_link" text:visited-style-name="Visited_20_Internet_20_Link">scenario_name</text:a>, <text:span text:style-name="underline">GESHI<text:span text:style-name="Emphasis">QUOT</text:span><text:span text:style-name="Emphasis">start</text:span>time</text:span>GESHI</text:span>QUOT<text:span text:style-name="underline">:<text:a xlink:type="simple" xlink:href="http://mgdemo.ru:5555/doku.php?id=uis:settings:lk:notifications:start_time_media_uis:settings:lk:notifications:start_time" text:style-name="Internet_20_link" text:visited-style-name="Visited_20_Internet_20_Link">start_time</text:a>, </text:span>GESHI<text:span text:style-name="Emphasis">QUOT</text:span><text:span text:style-name="Emphasis">tp</text:span>project<text:span text:style-name="underline">GESHI<text:span text:style-name="Emphasis">QUOT</text:span><text:span text:style-name="Emphasis">:<text:a xlink:type="simple" xlink:href="http://mgdemo.ru:5555/doku.php?id=uis:settings:lk:notifications:tp_project_media_uis:settings:lk:notifications:tp_project" text:style-name="Internet_20_link" text:visited-style-name="Visited_20_Internet_20_Link">tp_project</text:a>, <text:span text:style-name="underline">GESHI<text:span text:style-name="Emphasis">QUOT</text:span><text:span text:style-name="Emphasis">virtual</text:span>phone<text:span text:style-name="Emphasis">number</text:span><text:span text:style-name="Emphasis">GESHI</text:span>QUOT</text:span>:<text:a xlink:type="simple" xlink:href="http://mgdemo.ru:5555/doku.php?id=uis:settings:lk:notifications:virtual_phone_number_media_uis:settings:lk:notifications:virtual_phone_number" text:style-name="Internet_20_link" text:visited-style-name="Visited_20_Internet_20_Link">virtual_phone_number</text:a>, <text:span text:style-name="underline">GESHI<text:span text:style-name="Emphasis">QUOT</text:span><text:span text:style-name="Emphasis">visitor</text:span>country</text:span>GESHI</text:span>QUOT</text:span>:<text:a xlink:type="simple" xlink:href="http://mgdemo.ru:5555/doku.php?id=uis:settings:lk:notifications:visitor_country_media_uis:settings:lk:notifications:visitor_country" text:style-name="Internet_20_link" text:visited-style-name="Visited_20_Internet_20_Link">visitor_country</text:a> } 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is:settings:lk:notifications:callended</dc:title>
  </office:meta>
</office:document-meta>
</file>