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6c44aabc5195ac614b2f51424ed5c4.png"/>
  <manifest:file-entry manifest:media-type="image/png" manifest:full-path="Pictures/de7e5c09e29947f984b3a00f70a2defe.png"/>
  <manifest:file-entry manifest:media-type="image/png" manifest:full-path="Pictures/2b871bf0d5464cc55a4470e2a6d43b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lk:notifications:start"/><text:bookmark-start text:name="__RefHeading___настройка_уведомлений_1"/><text:bookmark-start text:name="настройка_уведомлений"/>Настройка уведомлений<text:bookmark-end text:name="__RefHeading___настройка_уведомлений_1"/><text:bookmark-end text:name="настройка_уведомлений"/></text:h>
      <text:p text:style-name="Text_20_body">Для настройки уведомлений перейдите в раздел «Уведомления»</text:p>
      <text:p text:style-name="Text_20_body"><draw:frame draw:style-name="mediacenter" draw:name="0" text:anchor-type="paragraph" draw:z-index="0" svg:width="48.842083333333cm" style:rel-width="100%" svg:height="17.118541666667cm" style:rel-height="scale"><draw:image xlink:href="Pictures/076c44aabc5195ac614b2f51424ed5c4.png" xlink:type="simple" xlink:show="embed" xlink:actuate="onLoad"/></draw:frame></text:p>
      <text:p text:style-name="Text_20_body">Нажмите кнопку «Добавить уведомление»</text:p>
      <text:p text:style-name="Text_20_body"><draw:frame draw:style-name="mediacenter" draw:name="1" text:anchor-type="paragraph" draw:z-index="1" svg:width="33.205208333333cm" style:rel-width="100%" svg:height="6.985cm" style:rel-height="scale"><draw:image xlink:href="Pictures/de7e5c09e29947f984b3a00f70a2defe.png" xlink:type="simple" xlink:show="embed" xlink:actuate="onLoad"/></draw:frame></text:p>
      <text:p text:style-name="Text_20_body">Заполните необходимые поля</text:p>
      <text:p text:style-name="Text_20_body"><draw:frame draw:style-name="mediacenter" draw:name="2" text:anchor-type="paragraph" draw:z-index="2" svg:width="21.351875cm" style:rel-width="100%" svg:height="21.722291666667cm" style:rel-height="scale"><draw:image xlink:href="Pictures/2b871bf0d5464cc55a4470e2a6d43bf6.png" xlink:type="simple" xlink:show="embed" xlink:actuate="onLoad"/></draw:frame></text:p>
      <text:list text:style-name="List_20_1" text:continue-numbering="false">
        <text:list-item>
          <text:p text:style-name="List_20_1_Content_First">В данное поле вводится название уведомления. Может быть произвольным</text:p>
        </text:list-item>
        <text:list-item>
          <text:p text:style-name="List_20_1_Content">Выберите тип события уведомления из списка</text:p>
        </text:list-item>
        <text:list-item>
          <text:p text:style-name="List_20_1_Content">Включите уведомление, переведя селектор в положение «Вкл»</text:p>
        </text:list-item>
        <text:list-item>
          <text:p text:style-name="List_20_1_Content">Если требуется по инструкции - добавьте группу уведомлений и заполните параметры</text:p>
        </text:list-item>
        <text:list-item>
          <text:p text:style-name="List_20_1_Content">Включите уведомление по HTTP</text:p>
        </text:list-item>
        <text:list-item>
          <text:p text:style-name="List_20_1_Content">Выберите в выпадающем списке метод POST</text:p>
        </text:list-item>
        <text:list-item>
          <text:p text:style-name="List_20_1_Content">Укажите URL для связи с  External по инструкции</text:p>
        </text:list-item>
        <text:list-item>
          <text:p text:style-name="List_20_1_Content">Заполните тело запроса по инструкции</text:p>
        </text:list-item>
        <text:list-item>
          <text:p text:style-name="List_20_1_Content_Last">Сохраните уведомление</text:p>
        </text:list-item>
      </text:list>
      <text:h text:style-name="Heading_20_2" text:outline-level="2"><text:bookmark-start text:name="__RefHeading___список_необходимых_уведомлений_2"/><text:bookmark-start text:name="список_необходимых_уведомлений"/>Список необходимых уведомлений<text:bookmark-end text:name="__RefHeading___список_необходимых_уведомлений_2"/><text:bookmark-end text:name="список_необходимых_уведомлений"/></text:h>
      <text:list text:style-name="List_20_1" text:continue-numbering="false">
        <text:list-item>
          <text:p text:style-name="List_20_1_Content_First"><text:a xlink:type="simple" xlink:href="http://mgdemo.ru:5555/doku.php?id=uis:settings:lk:notifications:patientanswer" text:style-name="Internet_20_link" text:visited-style-name="Visited_20_Internet_20_Link">Поднятие трубки клиентом</text:a></text:p>
        </text:list-item>
        <text:list-item>
          <text:p text:style-name="List_20_1_Content"><text:a xlink:type="simple" xlink:href="http://mgdemo.ru:5555/doku.php?id=uis:settings:lk:notifications:incomingcall" text:style-name="Internet_20_link" text:visited-style-name="Visited_20_Internet_20_Link">Входящий звонок</text:a></text:p>
        </text:list-item>
        <text:list-item>
          <text:p text:style-name="List_20_1_Content"><text:a xlink:type="simple" xlink:href="http://mgdemo.ru:5555/doku.php?id=uis:settings:lk:notifications:callended" text:style-name="Internet_20_link" text:visited-style-name="Visited_20_Internet_20_Link">Завершение звонка</text:a></text:p>
        </text:list-item>
        <text:list-item>
          <text:p text:style-name="List_20_1_Content_Last"><text:a xlink:type="simple" xlink:href="http://mgdemo.ru:5555/doku.php?id=uis:settings:lk:notifications:outgoingleg" text:style-name="Internet_20_link" text:visited-style-name="Visited_20_Internet_20_Link">Исходящее плеч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lk:notifications:start</dc:title>
  </office:meta>
</office:document-meta>
</file>