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eee627c4b27ae3297a72cc70b483ff.png"/>
  <manifest:file-entry manifest:media-type="image/png" manifest:full-path="Pictures/e4e096c4fc18c02e9f3ae87205d8b196.png"/>
  <manifest:file-entry manifest:media-type="image/png" manifest:full-path="Pictures/6e05cc9fed129d3324e0f8132633dd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token"/><text:bookmark-start text:name="__RefHeading___получение_ключа_доступа_1"/><text:bookmark-start text:name="получение_ключа_доступа"/>Получение ключа доступа<text:bookmark-end text:name="__RefHeading___получение_ключа_доступа_1"/><text:bookmark-end text:name="получение_ключа_доступа"/></text:h>
      <text:p text:style-name="Text_20_body">Перейдите в раздел «Управление пользователями»</text:p>
      <text:p text:style-name="Text_20_body"><draw:frame draw:style-name="mediacenter" draw:name="0" text:anchor-type="paragraph" draw:z-index="0" svg:width="49.556458333333cm" style:rel-width="100%" svg:height="4.8947916666667cm" style:rel-height="scale"><draw:image xlink:href="Pictures/e9eee627c4b27ae3297a72cc70b483ff.png" xlink:type="simple" xlink:show="embed" xlink:actuate="onLoad"/></draw:frame></text:p>
      <text:p text:style-name="Text_20_body">Нажмите кнопку «Редактировать» напротив нужного пользователя<text:line-break/>
<draw:frame draw:style-name="mediacenter" draw:name="1" text:anchor-type="paragraph" draw:z-index="1" svg:width="43.523958333333cm" style:rel-width="100%" svg:height="16.086666666667cm" style:rel-height="scale"><draw:image xlink:href="Pictures/e4e096c4fc18c02e9f3ae87205d8b196.png" xlink:type="simple" xlink:show="embed" xlink:actuate="onLoad"/></draw:frame></text:p>
      <text:p text:style-name="Text_20_body">Вы попадете в форму заполнения данных пользователя. Пролистайте страницу ниже, и проставьте «галочки» в настройках «Доступ к функциональности API». После чего, скопируйте значение из поля «Ключ» (его нужно передать сотрудникам ТП МИС ) и нажмите кнопку «Сохранить»</text:p>
      <text:p text:style-name="Text_20_body"><draw:frame draw:style-name="mediacenter" draw:name="2" text:anchor-type="paragraph" draw:z-index="2" svg:width="25.929166666667cm" style:rel-width="100%" svg:height="9.04875cm" style:rel-height="scale"><draw:image xlink:href="Pictures/6e05cc9fed129d3324e0f8132633dd2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token</dc:title>
  </office:meta>
</office:document-meta>
</file>