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eee627c4b27ae3297a72cc70b483ff.png"/>
  <manifest:file-entry manifest:media-type="image/png" manifest:full-path="Pictures/584577d56911e519174ebb012b9b87f4.png"/>
  <manifest:file-entry manifest:media-type="image/png" manifest:full-path="Pictures/40fee32e9aabcd0b505b27f1f9990c91.png"/>
  <manifest:file-entry manifest:media-type="image/png" manifest:full-path="Pictures/484970d7ee57384c9f051a785df188cd.png"/>
  <manifest:file-entry manifest:media-type="image/png" manifest:full-path="Pictures/e596d50ce574cff086396f22a740c4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user"/><text:bookmark-start text:name="__RefHeading___добавление_пользователя_1"/><text:bookmark-start text:name="добавление_пользователя"/>Добавление пользователя<text:bookmark-end text:name="__RefHeading___добавление_пользователя_1"/><text:bookmark-end text:name="добавление_пользователя"/></text:h>
      <text:p text:style-name="Text_20_body">Перейдите в раздел «Управление пользователями»</text:p>
      <text:p text:style-name="Text_20_body"><draw:frame draw:style-name="mediacenter" draw:name="0" text:anchor-type="paragraph" draw:z-index="0" svg:width="49.556458333333cm" style:rel-width="100%" svg:height="4.8947916666667cm" style:rel-height="scale"><draw:image xlink:href="Pictures/e9eee627c4b27ae3297a72cc70b483ff.png" xlink:type="simple" xlink:show="embed" xlink:actuate="onLoad"/></draw:frame></text:p>
      <text:p text:style-name="Text_20_body">Нажмите кнопку «Добавить пользователя»<text:line-break/>
<draw:frame draw:style-name="mediacenter" draw:name="1" text:anchor-type="paragraph" draw:z-index="1" svg:width="49.344791666667cm" style:rel-width="100%" svg:height="18.626666666667cm" style:rel-height="scale"><draw:image xlink:href="Pictures/584577d56911e519174ebb012b9b87f4.png" xlink:type="simple" xlink:show="embed" xlink:actuate="onLoad"/></draw:frame></text:p>
      <text:p text:style-name="Text_20_body">Вы попадете в форму заполнения данных нового пользователя</text:p>
      <text:p text:style-name="Text_20_body"><draw:frame draw:style-name="mediacenter" draw:name="2" text:anchor-type="paragraph" draw:z-index="2" svg:width="32.490833333333cm" style:rel-width="100%" svg:height="15.028333333333cm" style:rel-height="scale"><draw:image xlink:href="Pictures/40fee32e9aabcd0b505b27f1f9990c91.png" xlink:type="simple" xlink:show="embed" xlink:actuate="onLoad"/></draw:frame></text:p>
      <text:p text:style-name="Text_20_body">Заполните обязательные поля. Данным могут быть произвольными</text:p>
      <text:p text:style-name="Text_20_body"><draw:frame draw:style-name="mediacenter" draw:name="3" text:anchor-type="paragraph" draw:z-index="3" svg:width="32.199791666667cm" style:rel-width="100%" svg:height="18.758958333333cm" style:rel-height="scale"><draw:image xlink:href="Pictures/484970d7ee57384c9f051a785df188cd.png" xlink:type="simple" xlink:show="embed" xlink:actuate="onLoad"/></draw:frame></text:p>
      <text:p text:style-name="Text_20_body">Пролистайте страницу ниже, и проставьте «галочки» в настройках «Доступ к функциональности API». После чего, скопируйте значение из поля «Ключ» (его нужно передать сотрудникам ТП МИС ) и нажмите кнопку «Создать»</text:p>
      <text:p text:style-name="Text_20_body"><draw:frame draw:style-name="mediacenter" draw:name="4" text:anchor-type="paragraph" draw:z-index="4" svg:width="26.273125cm" style:rel-width="100%" svg:height="9.525cm" style:rel-height="scale"><draw:image xlink:href="Pictures/e596d50ce574cff086396f22a740c4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user</dc:title>
  </office:meta>
</office:document-meta>
</file>