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:uis"/><text:bookmark-start text:name="__RefHeading___интеграция_с_телефонией_uis_1"/><text:bookmark-start text:name="интеграция_с_телефонией_uis"/>Интеграция с телефонией UIS<text:bookmark-end text:name="__RefHeading___интеграция_с_телефонией_uis_1"/><text:bookmark-end text:name="интеграция_с_телефонией_uis"/></text:h>
      <text:h text:style-name="Heading_20_2" text:outline-level="2"><text:bookmark-start text:name="__RefHeading___настройки_в_личном_кабинете_2"/><text:bookmark-start text:name="настройки_в_личном_кабинете"/>Настройки в личном кабинете<text:bookmark-end text:name="__RefHeading___настройки_в_личном_кабинете_2"/><text:bookmark-end text:name="настройки_в_личном_кабинете"/></text:h>
      <text:p text:style-name="Text_20_body"><text:a xlink:type="simple" xlink:href="http://mgdemo.ru:5555/doku.php?id=uis:settings:lk" text:style-name="Internet_20_link" text:visited-style-name="Visited_20_Internet_20_Link">json</text:a></text:p>
      <text:h text:style-name="Heading_20_3" text:outline-level="3"><text:bookmark-start text:name="__RefHeading___настройка_пользователя_3"/><text:bookmark-start text:name="настройка_пользователя"/>Настройка пользователя<text:bookmark-end text:name="__RefHeading___настройка_пользователя_3"/><text:bookmark-end text:name="настройка_пользователя"/></text:h>
      <text:p text:style-name="Text_20_body">Добавление пользователя для МИС </text:p>
      <text:p text:style-name="Text_20_body"><text:a xlink:type="simple" xlink:href="http://mgdemo.ru:5555/doku.php?id=uis:settings:ip" text:style-name="Internet_20_link" text:visited-style-name="Visited_20_Internet_20_Link">Добавление IP-адреса в список разрешенных</text:a></text:p>
      <text:h text:style-name="Heading_20_3" text:outline-level="3"><text:bookmark-start text:name="__RefHeading___уведомления_4"/><text:bookmark-start text:name="уведомления"/>Уведомления<text:bookmark-end text:name="__RefHeading___уведомления_4"/><text:bookmark-end text:name="уведомления"/></text:h>
      <text:list text:style-name="List_20_1" text:continue-numbering="false">
        <text:list-item>
          <text:p text:style-name="List_20_1_Content_First"><text:a xlink:type="simple" xlink:href="http://mgdemo.ru:5555/doku.php?id=uis:settings:lk:notifications:patientanswer" text:style-name="Internet_20_link" text:visited-style-name="Visited_20_Internet_20_Link">Поднятие трубки клиентом</text:a></text:p>
        </text:list-item>
        <text:list-item>
          <text:p text:style-name="List_20_1_Content"><text:a xlink:type="simple" xlink:href="http://mgdemo.ru:5555/doku.php?id=uis:settings:lk:notifications:incomingcall" text:style-name="Internet_20_link" text:visited-style-name="Visited_20_Internet_20_Link">Входящий звонок</text:a></text:p>
        </text:list-item>
        <text:list-item>
          <text:p text:style-name="List_20_1_Content"><text:a xlink:type="simple" xlink:href="http://mgdemo.ru:5555/doku.php?id=uis:settings:lk:notifications:callended" text:style-name="Internet_20_link" text:visited-style-name="Visited_20_Internet_20_Link">Завершение звонка</text:a></text:p>
        </text:list-item>
        <text:list-item>
          <text:p text:style-name="List_20_1_Content_Last"><text:a xlink:type="simple" xlink:href="http://mgdemo.ru:5555/doku.php?id=uis:settings:lk:notifications:outgoingleg" text:style-name="Internet_20_link" text:visited-style-name="Visited_20_Internet_20_Link">Исходящее плечо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uis</dc:title>
  </office:meta>
</office:document-meta>
</file>