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41e0af386f548c64744460ae8d60ff.png"/>
  <manifest:file-entry manifest:media-type="image/png" manifest:full-path="Pictures/9445b7b44046816ebdca184b79d2ef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tadocs"/><text:bookmark-start text:name="__RefHeading___сервис_vitadocs_1"/><text:bookmark-start text:name="сервис_vitadocs"/>Сервис Vitadocs<text:bookmark-end text:name="__RefHeading___сервис_vitadocs_1"/><text:bookmark-end text:name="сервис_vitadocs"/></text:h>
      <text:p text:style-name="Text_20_body">Сервис предоставляет следующий функционал:</text:p>
      <text:list text:style-name="List_20_1" text:continue-numbering="false">
        <text:list-item>
          <text:p text:style-name="List_20_1_Content_First">Онлайн запись к врачу клиники</text:p>
        </text:list-item>
        <text:list-item>
          <text:p text:style-name="List_20_1_Content_Last">История обращения в клинику для пациента</text:p>
        </text:list-item>
      </text:list>
      <text:h text:style-name="Heading_20_2" text:outline-level="2"><text:bookmark-start text:name="__RefHeading___онлайн_запись_к_врачу_2"/><text:bookmark-start text:name="онлайн_запись_к_врачу"/>Онлайн запись к врачу<text:bookmark-end text:name="__RefHeading___онлайн_запись_к_врачу_2"/><text:bookmark-end text:name="онлайн_запись_к_врачу"/></text:h>
      <text:p text:style-name="Text_20_body">Для активации функционала требуется запросить у специалистов  ссылку для доступа к приложению. Данную ссылку можно разместить в открытом доступе, например добавить кнопку на сайте ЛПУ</text:p>
      <text:p text:style-name="Text_20_body"><draw:frame draw:style-name="mediacenter" draw:name="0" text:anchor-type="paragraph" draw:z-index="0" svg:width="35.8775cm" style:rel-width="100%" svg:height="4.8947916666667cm" style:rel-height="scale"><draw:image xlink:href="Pictures/d941e0af386f548c64744460ae8d60ff.png" xlink:type="simple" xlink:show="embed" xlink:actuate="onLoad"/></draw:frame>По ссылке происходит переход на страницу сервиса с данными Вашего ЛПУ с актуальным расписанием</text:p>
      <text:p text:style-name="Text_20_body"><draw:frame draw:style-name="mediacenter" draw:name="1" text:anchor-type="paragraph" draw:z-index="1" svg:width="24.13cm" style:rel-width="100%" svg:height="20.055416666667cm" style:rel-height="scale"><draw:image xlink:href="Pictures/9445b7b44046816ebdca184b79d2efad.png" xlink:type="simple" xlink:show="embed" xlink:actuate="onLoad"/></draw:frame></text:p>
      <text:p text:style-name="Text_20_body">На скриншоте выше представлен вариант отображения расписания.</text:p>
      <text:p text:style-name="Text_20_body">Расписание на сервисе Vitadocs совпадает с расписанием в МИС , за исключением специфических настроек.</text:p>
      <text:p text:style-name="Text_20_body">Например:</text:p>
      <text:list text:style-name="List_20_1" text:continue-numbering="false">
        <text:list-item>
          <text:p text:style-name="List_20_1_Content_First">Можно отображать на сайте только 1 отделение</text:p>
        </text:list-item>
        <text:list-item>
          <text:p text:style-name="List_20_1_Content">Можно ограничить список специалистов для отображения (<text:a xlink:type="simple" xlink:href="http://mgdemo.ru:5555/doku.php?id=expert:schedule:external" text:style-name="Internet_20_link" text:visited-style-name="Visited_20_Internet_20_Link">инструкция</text:a>)</text:p>
        </text:list-item>
        <text:list-item>
          <text:p text:style-name="List_20_1_Content_Last">Можно ограничить количество отображаемых ячеек свободных для записи у врача (для организации приема без «окон»)</text:p>
        </text:list-item>
      </text:list>
      <text:h text:style-name="Heading_20_3" text:outline-level="3"><text:bookmark-start text:name="__RefHeading___для_работы_механизма_требуется_3"/><text:bookmark-start text:name="для_работы_механизма_требуется"/>Для работы механизма требуется<text:bookmark-end text:name="__RefHeading___для_работы_механизма_требуется_3"/><text:bookmark-end text:name="для_работы_механизма_требуется"/></text:h>
      <text:p text:style-name="Text_20_body">Получить «белый» внешний  для клиники (допускается использование доменного имени)</text:p>
      <text:p text:style-name="Text_20_body">Открыть порт сервера 89 для доступа из интернета</text:p>
      <text:p text:style-name="Text_20_body">Разрешить доступ для -адреса 46.229.212.73</text:p>
      <text:h text:style-name="Heading_20_2" text:outline-level="2"><text:bookmark-start text:name="__RefHeading___история_обращений_4"/><text:bookmark-start text:name="история_обращений"/>История обращений<text:bookmark-end text:name="__RefHeading___история_обращений_4"/><text:bookmark-end text:name="история_обращений"/></text:h>
      <text:p text:style-name="Text_20_body">Автоматическая выгрузка данных по обращениям пациента в клинику при наличии его согласия.</text:p>
      <text:p text:style-name="Text_20_body">Согласие пациента пордтверждается установкой в АК пациента «флажка» о выгрузке данных и указания E-mail адрес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tadocs</dc:title>
  </office:meta>
</office:document-meta>
</file>